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S Gothic" svg:font-family="'MS Gothic'" style:font-family-generic="modern" style:font-pitch="fixed"/>
    <style:font-face style:name="Microsoft YaHei" svg:font-family="'Microsoft YaHei'"/>
    <style:font-face style:name="NSimSun" svg:font-family="NSimSun"/>
    <style:font-face style:name="OpenSymbol" svg:font-family="OpenSymbol" style:font-charset="x-symbol"/>
    <style:font-face style:name="Yu Mincho" svg:font-family="'Yu Mincho'" style:font-family-generic="system" style:font-pitch="variable"/>
  </office:font-face-decls>
  <office:automatic-styles>
    <style:style style:name="P1" style:family="paragraph" style:parent-style-name="Standard">
      <style:paragraph-properties fo:margin-top="0mm" fo:margin-bottom="1.99mm" style:contextual-spacing="false" fo:text-align="center" style:justify-single-word="false" fo:break-before="page"/>
      <style:text-properties style:font-name="Calibri1" fo:font-size="24pt" officeooo:paragraph-rsid="06258477" style:font-size-asian="24pt" style:font-size-complex="24pt"/>
    </style:style>
    <style:style style:name="P2" style:family="paragraph" style:parent-style-name="Standard">
      <style:paragraph-properties fo:text-align="center" style:justify-single-word="false"/>
      <style:text-properties style:font-name="Calibri1" officeooo:paragraph-rsid="06258477"/>
    </style:style>
    <style:style style:name="P3" style:family="paragraph" style:parent-style-name="Standard">
      <style:text-properties style:font-name="Calibri1" fo:font-size="13pt" style:text-underline-style="none" fo:font-weight="normal" officeooo:rsid="033ccd16" officeooo:paragraph-rsid="05cd9740" style:font-size-asian="13pt" style:font-weight-asian="normal" style:font-size-complex="13pt" style:font-weight-complex="normal"/>
    </style:style>
    <style:style style:name="P4" style:family="paragraph" style:parent-style-name="Standard">
      <style:text-properties fo:color="#808080" loext:opacity="100%" style:font-name="Calibri1" fo:font-size="13pt" style:text-underline-style="solid" style:text-underline-width="auto" style:text-underline-color="font-color" fo:font-weight="bold" officeooo:rsid="033ccd16" officeooo:paragraph-rsid="05cd9740" style:font-size-asian="13pt" style:font-weight-asian="bold" style:font-size-complex="13pt" style:font-weight-complex="bold"/>
    </style:style>
    <style:style style:name="P5" style:family="paragraph" style:parent-style-name="Standard">
      <style:text-properties style:font-name="Calibri1" fo:font-size="13pt" fo:font-weight="normal" officeooo:rsid="033ccd16" officeooo:paragraph-rsid="063d65cb" fo:background-color="transparent" style:font-size-asian="13pt" style:font-weight-asian="normal" style:font-size-complex="13pt" style:font-weight-complex="normal"/>
    </style:style>
    <style:style style:name="P6" style:family="paragraph" style:parent-style-name="Standard">
      <style:text-properties style:font-name="Calibri1" fo:font-size="13pt" fo:font-weight="normal" officeooo:rsid="033ccd16" officeooo:paragraph-rsid="0624e335" fo:background-color="transparent" style:font-size-asian="13pt" style:font-weight-asian="normal" style:font-size-complex="13pt" style:font-weight-complex="normal"/>
    </style:style>
    <style:style style:name="P7" style:family="paragraph" style:parent-style-name="Standard">
      <style:text-properties style:font-name="Calibri1" fo:font-size="6pt" style:text-underline-style="none" fo:font-weight="normal" officeooo:rsid="043456f7" officeooo:paragraph-rsid="06381caf" style:font-size-asian="6pt" style:font-weight-asian="normal" style:font-size-complex="6pt" style:font-weight-complex="normal"/>
    </style:style>
    <style:style style:name="P8" style:family="paragraph" style:parent-style-name="Standard">
      <style:paragraph-properties fo:margin-top="0.49mm" fo:margin-bottom="0mm" style:contextual-spacing="false"/>
      <style:text-properties fo:color="#000000" loext:opacity="100%" style:font-name="Calibri1" fo:font-size="14pt" fo:font-weight="bold" officeooo:rsid="033ccd16" officeooo:paragraph-rsid="060dddda" fo:background-color="#eeeeee" style:font-size-asian="14pt" style:font-weight-asian="bold" style:font-size-complex="14pt" style:font-weight-complex="bold"/>
    </style:style>
    <style:style style:name="P9" style:family="paragraph" style:parent-style-name="Standard">
      <style:text-properties style:font-name="Calibri1" fo:font-size="14pt" fo:font-weight="bold" officeooo:rsid="033ccd16" officeooo:paragraph-rsid="05cd9740" fo:background-color="#eeeeee" style:font-size-asian="14pt" style:font-weight-asian="bold" style:font-size-complex="14pt" style:font-weight-complex="bold"/>
    </style:style>
    <style:style style:name="P10" style:family="paragraph" style:parent-style-name="Standard">
      <style:text-properties style:font-name="Calibri1" fo:font-size="14pt" fo:font-weight="bold" officeooo:rsid="033ccd16" officeooo:paragraph-rsid="060dddda" fo:background-color="#eeeeee" style:font-size-asian="14pt" style:font-weight-asian="bold" style:font-size-complex="14pt" style:font-weight-complex="bold"/>
    </style:style>
    <style:style style:name="P11" style:family="paragraph" style:parent-style-name="Standard">
      <style:text-properties fo:color="#000000" loext:opacity="100%" style:font-name="Calibri1" fo:font-size="12pt" style:text-underline-style="solid" style:text-underline-width="auto" style:text-underline-color="font-color" fo:font-weight="normal" officeooo:rsid="0343e850" officeooo:paragraph-rsid="06233f34" fo:background-color="transparent" style:font-size-asian="12pt" style:font-weight-asian="normal" style:font-size-complex="12pt" style:font-weight-complex="normal"/>
    </style:style>
    <style:style style:name="P12" style:family="paragraph" style:parent-style-name="Standard">
      <style:text-properties fo:color="#000000" loext:opacity="100%" style:font-name="Calibri1" fo:font-size="12pt" style:text-underline-style="none" fo:font-weight="normal" officeooo:rsid="03451dcc" officeooo:paragraph-rsid="035a0238" fo:background-color="transparent" style:font-size-asian="12pt" style:font-weight-asian="normal" style:font-size-complex="12pt" style:font-weight-complex="normal"/>
    </style:style>
    <style:style style:name="P13" style:family="paragraph" style:parent-style-name="Standard">
      <style:text-properties fo:color="#000000" loext:opacity="100%" style:font-name="Calibri1" fo:font-size="12pt" style:text-underline-style="none" fo:font-weight="normal" officeooo:rsid="03451dcc" officeooo:paragraph-rsid="041efc01" fo:background-color="transparent" style:font-size-asian="12pt" style:font-weight-asian="normal" style:font-size-complex="12pt" style:font-weight-complex="normal"/>
    </style:style>
    <style:style style:name="P14" style:family="paragraph" style:parent-style-name="Standard">
      <style:text-properties fo:color="#000000" loext:opacity="100%" style:font-name="Calibri1" fo:font-size="12pt" fo:font-weight="normal" officeooo:rsid="03451dcc" officeooo:paragraph-rsid="034e2015" fo:background-color="transparent" style:font-size-asian="12pt" style:font-weight-asian="normal" style:font-size-complex="12pt" style:font-weight-complex="normal"/>
    </style:style>
    <style:style style:name="P15" style:family="paragraph" style:parent-style-name="Standard">
      <style:text-properties fo:color="#000000" loext:opacity="100%" style:font-name="Calibri1" fo:font-size="12pt" style:text-underline-style="none" fo:font-weight="normal" officeooo:rsid="03451dcc" officeooo:paragraph-rsid="056700f4" fo:background-color="transparent" style:font-size-asian="12pt" style:font-weight-asian="normal" style:font-size-complex="12pt" style:font-weight-complex="normal"/>
    </style:style>
    <style:style style:name="P16" style:family="paragraph" style:parent-style-name="Standard">
      <style:text-properties fo:color="#000000" loext:opacity="100%" style:font-name="Calibri1" fo:font-size="12pt" style:text-underline-style="none" fo:font-weight="normal" officeooo:rsid="04aa2747" officeooo:paragraph-rsid="04aa2747" fo:background-color="transparent" style:font-size-asian="12pt" style:font-weight-asian="normal" style:font-size-complex="12pt" style:font-weight-complex="normal"/>
    </style:style>
    <style:style style:name="P17" style:family="paragraph" style:parent-style-name="Standard">
      <style:text-properties fo:color="#000000" loext:opacity="100%" style:font-name="Calibri1" fo:font-size="12pt" style:text-underline-style="none" fo:font-weight="normal" officeooo:rsid="0543dd29" officeooo:paragraph-rsid="05d1637f" fo:background-color="transparent" style:font-size-asian="12pt" style:font-weight-asian="normal" style:font-size-complex="12pt" style:font-weight-complex="normal"/>
    </style:style>
    <style:style style:name="P18" style:family="paragraph" style:parent-style-name="Standard">
      <style:text-properties fo:color="#000000" loext:opacity="100%" style:font-name="Calibri1" fo:font-size="12pt" style:text-underline-style="none" fo:font-weight="normal" officeooo:rsid="03451dcc" officeooo:paragraph-rsid="05d1637f" fo:background-color="transparent" style:font-size-asian="12pt" style:font-weight-asian="normal" style:font-size-complex="12pt" style:font-weight-complex="normal"/>
    </style:style>
    <style:style style:name="P19" style:family="paragraph" style:parent-style-name="Standard">
      <style:text-properties fo:color="#000000" loext:opacity="100%" style:font-name="Calibri1" fo:font-size="12pt" style:text-underline-style="none" fo:font-weight="normal" officeooo:rsid="03451dcc" officeooo:paragraph-rsid="0616229c" fo:background-color="transparent" style:font-size-asian="12pt" style:font-weight-asian="normal" style:font-size-complex="12pt" style:font-weight-complex="normal"/>
    </style:style>
    <style:style style:name="P20" style:family="paragraph" style:parent-style-name="Standard">
      <style:text-properties fo:color="#000000" loext:opacity="100%" style:font-name="Calibri1" fo:font-size="12pt" style:text-underline-style="none" fo:font-weight="normal" officeooo:rsid="03451dcc" officeooo:paragraph-rsid="034e2015" fo:background-color="transparent" style:font-size-asian="12pt" style:font-weight-asian="normal" style:font-size-complex="12pt" style:font-weight-complex="normal"/>
    </style:style>
    <style:style style:name="P21" style:family="paragraph" style:parent-style-name="Standard">
      <style:text-properties fo:color="#000000" loext:opacity="100%" style:font-name="Calibri1" fo:font-size="12pt" fo:font-weight="normal" officeooo:rsid="03451dcc" officeooo:paragraph-rsid="0632168e" style:font-size-asian="12pt" style:font-weight-asian="normal" style:font-size-complex="12pt" style:font-weight-complex="normal"/>
    </style:style>
    <style:style style:name="P22" style:family="paragraph" style:parent-style-name="Standard">
      <style:text-properties fo:color="#000000" loext:opacity="100%" style:font-name="Calibri1" fo:font-size="12pt" style:text-underline-style="none" fo:font-weight="normal" officeooo:rsid="03451dcc" officeooo:paragraph-rsid="0632168e" fo:background-color="transparent" style:font-size-asian="12pt" style:font-weight-asian="normal" style:font-size-complex="12pt" style:font-weight-complex="normal"/>
    </style:style>
    <style:style style:name="P23" style:family="paragraph" style:parent-style-name="Standard">
      <style:paragraph-properties fo:break-before="column"/>
      <style:text-properties fo:color="#000000" loext:opacity="100%" style:font-name="Calibri1" fo:font-size="12pt" fo:font-weight="normal" officeooo:rsid="03451dcc" officeooo:paragraph-rsid="0632168e" style:font-size-asian="12pt" style:font-weight-asian="normal" style:font-size-complex="12pt" style:font-weight-complex="normal"/>
    </style:style>
    <style:style style:name="P24" style:family="paragraph" style:parent-style-name="Standard">
      <style:text-properties fo:color="#000000" loext:opacity="100%" style:font-name="Calibri1" fo:font-size="12pt" style:text-underline-style="none" fo:font-weight="normal" officeooo:rsid="03451dcc" officeooo:paragraph-rsid="0437f945" fo:background-color="transparent" style:font-size-asian="12pt" style:font-weight-asian="normal" style:font-size-complex="12pt" style:font-weight-complex="normal"/>
    </style:style>
    <style:style style:name="P25" style:family="paragraph" style:parent-style-name="Standard">
      <style:text-properties fo:color="#000000" loext:opacity="100%" style:font-name="Calibri1" fo:font-size="12pt" style:text-underline-style="none" fo:font-weight="normal" officeooo:rsid="03451dcc" officeooo:paragraph-rsid="05d44f73" fo:background-color="transparent" style:font-size-asian="12pt" style:font-weight-asian="normal" style:font-size-complex="12pt" style:font-weight-complex="normal"/>
    </style:style>
    <style:style style:name="P26" style:family="paragraph" style:parent-style-name="Standard">
      <style:text-properties fo:color="#000000" loext:opacity="100%" style:font-name="Calibri1" fo:font-size="12pt" style:text-underline-style="none" fo:font-weight="normal" officeooo:rsid="03451dcc" officeooo:paragraph-rsid="036067df" fo:background-color="transparent" style:font-size-asian="12pt" style:font-weight-asian="normal" style:font-size-complex="12pt" style:font-weight-complex="normal"/>
    </style:style>
    <style:style style:name="P27" style:family="paragraph" style:parent-style-name="Standard">
      <style:text-properties fo:color="#000000" loext:opacity="100%" style:font-name="Calibri1" fo:font-size="12pt" style:text-underline-style="none" fo:font-weight="normal" officeooo:rsid="061e40e0" officeooo:paragraph-rsid="063147f5" fo:background-color="transparent" style:font-size-asian="12pt" style:font-weight-asian="normal" style:font-size-complex="12pt" style:font-weight-complex="normal"/>
    </style:style>
    <style:style style:name="P28" style:family="paragraph" style:parent-style-name="Standard">
      <style:text-properties fo:color="#000000" loext:opacity="100%" style:font-name="Calibri1" fo:font-size="12pt" style:text-underline-style="none" fo:font-weight="normal" officeooo:rsid="03451dcc" officeooo:paragraph-rsid="063147f5" fo:background-color="transparent" style:font-size-asian="12pt" style:font-weight-asian="normal" style:font-size-complex="12pt" style:font-weight-complex="normal"/>
    </style:style>
    <style:style style:name="P29" style:family="paragraph" style:parent-style-name="Standard">
      <style:text-properties fo:color="#000000" loext:opacity="100%" style:font-name="Calibri1" fo:font-size="12pt" style:text-underline-style="none" fo:font-weight="normal" officeooo:rsid="03451dcc" officeooo:paragraph-rsid="06357cc7" fo:background-color="transparent" style:font-size-asian="12pt" style:font-weight-asian="normal" style:font-size-complex="12pt" style:font-weight-complex="normal"/>
    </style:style>
    <style:style style:name="P30" style:family="paragraph" style:parent-style-name="Standard">
      <style:text-properties fo:color="#000000" loext:opacity="100%" style:font-name="Calibri1" fo:font-size="12pt" style:text-underline-style="none" fo:font-weight="normal" officeooo:rsid="035c2771" officeooo:paragraph-rsid="043c3906" fo:background-color="transparent" style:font-size-asian="12pt" style:font-weight-asian="normal" style:font-size-complex="12pt" style:font-weight-complex="normal"/>
    </style:style>
    <style:style style:name="P31" style:family="paragraph" style:parent-style-name="Standard">
      <style:paragraph-properties fo:break-before="column"/>
      <style:text-properties fo:color="#000000" loext:opacity="100%" style:font-name="Calibri1" fo:font-size="12pt" style:text-underline-style="none" fo:font-weight="normal" officeooo:rsid="0346ca07" officeooo:paragraph-rsid="043c3906" fo:background-color="transparent" style:font-size-asian="12pt" style:font-weight-asian="normal" style:font-size-complex="12pt" style:font-weight-complex="normal"/>
    </style:style>
    <style:style style:name="P32" style:family="paragraph" style:parent-style-name="Standard">
      <style:text-properties fo:color="#000000" loext:opacity="100%" style:font-name="Calibri1" fo:font-size="12pt" style:text-underline-style="none" fo:font-weight="normal" officeooo:rsid="0346ca07" officeooo:paragraph-rsid="034e2015" fo:background-color="transparent" style:font-size-asian="12pt" style:font-weight-asian="normal" style:font-size-complex="12pt" style:font-weight-complex="normal"/>
    </style:style>
    <style:style style:name="P33" style:family="paragraph" style:parent-style-name="Standard">
      <style:text-properties fo:color="#000000" loext:opacity="100%" style:font-name="Calibri1" fo:font-size="12pt" fo:font-weight="normal" officeooo:rsid="0346ca07" officeooo:paragraph-rsid="034e2015" style:font-size-asian="12pt" style:font-weight-asian="normal" style:font-size-complex="12pt" style:font-weight-complex="normal"/>
    </style:style>
    <style:style style:name="P34" style:family="paragraph" style:parent-style-name="Standard">
      <style:text-properties fo:color="#000000" loext:opacity="100%" style:font-name="Calibri1" fo:font-size="12pt" style:text-underline-style="none" fo:font-weight="normal" officeooo:rsid="03451dcc" officeooo:paragraph-rsid="063945e7" fo:background-color="transparent" style:font-size-asian="12pt" style:font-weight-asian="normal" style:font-size-complex="12pt" style:font-weight-complex="normal"/>
    </style:style>
    <style:style style:name="P35" style:family="paragraph" style:parent-style-name="Standard">
      <style:text-properties fo:color="#000000" loext:opacity="100%" style:font-name="Calibri1" fo:font-size="12pt" style:text-underline-style="none" fo:font-weight="normal" officeooo:rsid="0441a80c" officeooo:paragraph-rsid="063945e7" fo:background-color="transparent" style:font-size-asian="12pt" style:font-weight-asian="normal" style:font-size-complex="12pt" style:font-weight-complex="normal"/>
    </style:style>
    <style:style style:name="P36" style:family="paragraph" style:parent-style-name="Standard">
      <style:text-properties fo:color="#000000" loext:opacity="100%" style:font-name="Calibri1" fo:font-size="12pt" style:text-underline-style="none" fo:font-weight="normal" officeooo:rsid="0441a80c" officeooo:paragraph-rsid="0630c97c" fo:background-color="transparent" style:font-size-asian="12pt" style:font-weight-asian="normal" style:font-size-complex="12pt" style:font-weight-complex="normal"/>
    </style:style>
    <style:style style:name="P37" style:family="paragraph" style:parent-style-name="Standard">
      <style:text-properties fo:color="#000000" loext:opacity="100%" style:font-name="Calibri1" fo:font-size="12pt" style:text-underline-style="none" fo:font-weight="normal" officeooo:rsid="0346ca07" officeooo:paragraph-rsid="063147f5" fo:background-color="transparent" style:font-size-asian="12pt" style:font-weight-asian="normal" style:font-size-complex="12pt" style:font-weight-complex="normal"/>
    </style:style>
    <style:style style:name="P38" style:family="paragraph" style:parent-style-name="Standard">
      <style:text-properties fo:color="#000000" loext:opacity="100%" style:font-name="Calibri1" fo:font-size="12pt" style:text-underline-style="none" fo:font-weight="normal" officeooo:rsid="03451dcc" officeooo:paragraph-rsid="0548ed80" fo:background-color="transparent" style:font-size-asian="12pt" style:font-weight-asian="normal" style:font-size-complex="12pt" style:font-weight-complex="normal"/>
    </style:style>
    <style:style style:name="P39" style:family="paragraph" style:parent-style-name="Standard">
      <style:text-properties fo:color="#000000" loext:opacity="100%" style:font-name="Calibri1" fo:font-size="12pt" style:text-underline-style="none" fo:font-weight="normal" officeooo:rsid="0346ca07" officeooo:paragraph-rsid="0548ed80" fo:background-color="transparent" style:font-size-asian="12pt" style:font-weight-asian="normal" style:font-size-complex="12pt" style:font-weight-complex="normal"/>
    </style:style>
    <style:style style:name="P40" style:family="paragraph" style:parent-style-name="Standard">
      <style:text-properties fo:color="#000000" loext:opacity="100%" style:font-name="Calibri1" fo:font-size="12pt" style:text-underline-style="none" fo:font-weight="normal" officeooo:rsid="0346ca07" officeooo:paragraph-rsid="061f5fc8" fo:background-color="transparent" style:font-size-asian="12pt" style:font-weight-asian="normal" style:font-size-complex="12pt" style:font-weight-complex="normal"/>
    </style:style>
    <style:style style:name="P41" style:family="paragraph" style:parent-style-name="Standard">
      <style:text-properties fo:color="#000000" loext:opacity="100%" style:font-name="Calibri1" fo:font-size="12pt" style:text-underline-style="none" fo:font-weight="normal" officeooo:rsid="0346ca07" officeooo:paragraph-rsid="0616229c" fo:background-color="transparent" style:font-size-asian="12pt" style:font-weight-asian="normal" style:font-size-complex="12pt" style:font-weight-complex="normal"/>
    </style:style>
    <style:style style:name="P42" style:family="paragraph" style:parent-style-name="Standard">
      <style:paragraph-properties fo:break-before="column"/>
      <style:text-properties fo:color="#000000" loext:opacity="100%" style:font-name="Calibri1" fo:font-size="12pt" style:text-underline-style="none" fo:font-weight="normal" officeooo:rsid="0346ca07" officeooo:paragraph-rsid="0616229c" fo:background-color="transparent" style:font-size-asian="12pt" style:font-weight-asian="normal" style:font-size-complex="12pt" style:font-weight-complex="normal"/>
    </style:style>
    <style:style style:name="P43" style:family="paragraph" style:parent-style-name="Standard">
      <style:text-properties fo:color="#000000" loext:opacity="100%" style:font-name="Calibri1" fo:font-size="12pt" style:text-underline-style="none" fo:font-weight="normal" officeooo:rsid="0346ca07" officeooo:paragraph-rsid="05a1d2c8" fo:background-color="transparent" style:font-size-asian="12pt" style:font-weight-asian="normal" style:font-size-complex="12pt" style:font-weight-complex="normal"/>
    </style:style>
    <style:style style:name="P44" style:family="paragraph" style:parent-style-name="Standard">
      <style:text-properties fo:color="#000000" loext:opacity="100%" style:font-name="Calibri1" fo:font-size="12pt" style:text-underline-style="none" fo:font-weight="normal" officeooo:rsid="0346ca07" officeooo:paragraph-rsid="063945e7" fo:background-color="transparent" style:font-size-asian="12pt" style:font-weight-asian="normal" style:font-size-complex="12pt" style:font-weight-complex="normal"/>
    </style:style>
    <style:style style:name="P45" style:family="paragraph" style:parent-style-name="Standard">
      <style:text-properties fo:color="#000000" loext:opacity="100%" style:font-name="Calibri1" fo:font-size="12pt" style:text-underline-style="none" fo:font-weight="normal" officeooo:rsid="0346ca07" officeooo:paragraph-rsid="03d905c3" fo:background-color="transparent" style:font-size-asian="12pt" style:font-weight-asian="normal" style:font-size-complex="12pt" style:font-weight-complex="normal"/>
    </style:style>
    <style:style style:name="P46" style:family="paragraph" style:parent-style-name="Standard">
      <style:text-properties fo:color="#000000" loext:opacity="100%" style:font-name="Calibri1" fo:font-size="12pt" style:text-underline-style="none" fo:font-weight="normal" officeooo:rsid="0384e04a" officeooo:paragraph-rsid="0384e04a" fo:background-color="transparent" style:font-size-asian="12pt" style:font-weight-asian="normal" style:font-size-complex="12pt" style:font-weight-complex="normal"/>
    </style:style>
    <style:style style:name="P47" style:family="paragraph" style:parent-style-name="Standard">
      <style:text-properties fo:color="#000000" loext:opacity="100%" style:font-name="Calibri1" fo:font-size="12pt" style:text-underline-style="none" fo:font-weight="normal" officeooo:rsid="0346ca07" officeooo:paragraph-rsid="0384e04a" fo:background-color="transparent" style:font-size-asian="12pt" style:font-weight-asian="normal" style:font-size-complex="12pt" style:font-weight-complex="normal"/>
    </style:style>
    <style:style style:name="P48" style:family="paragraph" style:parent-style-name="Standard">
      <style:text-properties fo:color="#000000" loext:opacity="100%" style:font-name="Calibri1" fo:font-size="12pt" style:text-underline-style="none" fo:font-weight="normal" officeooo:rsid="04a89f77" officeooo:paragraph-rsid="04a89f77" fo:background-color="transparent" style:font-size-asian="12pt" style:font-weight-asian="normal" style:font-size-complex="12pt" style:font-weight-complex="normal"/>
    </style:style>
    <style:style style:name="P49" style:family="paragraph" style:parent-style-name="Standard">
      <style:text-properties fo:color="#000000" loext:opacity="100%" style:font-name="Calibri1" fo:font-size="12pt" style:text-underline-style="none" fo:font-weight="normal" officeooo:rsid="04ab8e9a" officeooo:paragraph-rsid="04ab8e9a" fo:background-color="transparent" style:font-size-asian="12pt" style:font-weight-asian="normal" style:font-size-complex="12pt" style:font-weight-complex="normal"/>
    </style:style>
    <style:style style:name="P50" style:family="paragraph" style:parent-style-name="Standard">
      <style:text-properties fo:color="#000000" loext:opacity="100%" style:font-name="Calibri1" fo:font-size="12pt" style:text-underline-style="none" fo:font-weight="normal" officeooo:rsid="0346ca07" officeooo:paragraph-rsid="04ab8e9a" fo:background-color="transparent" style:font-size-asian="12pt" style:font-weight-asian="normal" style:font-size-complex="12pt" style:font-weight-complex="normal"/>
    </style:style>
    <style:style style:name="P51" style:family="paragraph" style:parent-style-name="Standard">
      <style:text-properties fo:color="#000000" loext:opacity="100%" style:font-name="Calibri1" fo:font-size="12pt" style:text-underline-style="none" fo:font-weight="normal" officeooo:rsid="03451dcc" officeooo:paragraph-rsid="05a0aebc" fo:background-color="transparent" style:font-size-asian="12pt" style:font-weight-asian="normal" style:font-size-complex="12pt" style:font-weight-complex="normal"/>
    </style:style>
    <style:style style:name="P52" style:family="paragraph" style:parent-style-name="Standard">
      <style:text-properties fo:color="#000000" loext:opacity="100%" style:font-name="Calibri1" fo:font-size="12pt" style:text-underline-style="none" fo:font-weight="normal" officeooo:rsid="03451dcc" officeooo:paragraph-rsid="05d0d6e2" fo:background-color="transparent" style:font-size-asian="12pt" style:font-weight-asian="normal" style:font-size-complex="12pt" style:font-weight-complex="normal"/>
    </style:style>
    <style:style style:name="P53" style:family="paragraph" style:parent-style-name="Standard">
      <style:paragraph-properties fo:text-align="left" style:justify-single-word="false"/>
      <style:text-properties fo:color="#000000" loext:opacity="100%" style:font-name="Calibri1" fo:font-weight="bold" officeooo:rsid="04abb9ee" officeooo:paragraph-rsid="063e9a2a" style:font-weight-asian="bold" style:font-weight-complex="bold"/>
    </style:style>
    <style:style style:name="P54" style:family="paragraph" style:parent-style-name="Standard">
      <style:paragraph-properties fo:text-align="left" style:justify-single-word="false"/>
      <style:text-properties fo:color="#000000" loext:opacity="100%" style:font-name="Calibri1" fo:font-size="13pt" style:text-underline-style="solid" style:text-underline-width="auto" style:text-underline-color="font-color" fo:font-weight="normal" officeooo:rsid="04acf4f4" officeooo:paragraph-rsid="04acf4f4" style:font-size-asian="13pt" style:font-weight-asian="normal" style:font-size-complex="13pt" style:font-weight-complex="normal"/>
    </style:style>
    <style:style style:name="P55" style:family="paragraph" style:parent-style-name="Standard">
      <style:paragraph-properties fo:text-align="left" style:justify-single-word="false"/>
      <style:text-properties fo:color="#000000" loext:opacity="100%" style:font-name="Calibri1" fo:font-weight="bold" officeooo:rsid="04abb9ee" officeooo:paragraph-rsid="04acf4f4" style:font-weight-asian="bold" style:font-weight-complex="bold"/>
    </style:style>
    <style:style style:name="P56" style:family="paragraph" style:parent-style-name="Standard">
      <style:paragraph-properties fo:text-align="left" style:justify-single-word="false"/>
      <style:text-properties fo:color="#000000" loext:opacity="100%" style:font-name="Calibri1" fo:font-size="12pt" style:text-underline-style="none" fo:font-weight="normal" officeooo:rsid="04acf4f4" officeooo:paragraph-rsid="04acf4f4" style:font-size-asian="12pt" style:font-weight-asian="normal" style:font-size-complex="12pt" style:font-weight-complex="normal"/>
    </style:style>
    <style:style style:name="P57" style:family="paragraph" style:parent-style-name="Standard">
      <style:paragraph-properties fo:text-align="left" style:justify-single-word="false"/>
      <style:text-properties fo:color="#000000" loext:opacity="100%" style:font-name="Calibri1" fo:font-size="12pt" style:text-underline-style="solid" style:text-underline-width="auto" style:text-underline-color="font-color" fo:font-weight="normal" officeooo:rsid="04acf4f4" officeooo:paragraph-rsid="04acf4f4" style:font-size-asian="12pt" style:font-weight-asian="normal" style:font-size-complex="12pt" style:font-weight-complex="normal"/>
    </style:style>
    <style:style style:name="P58" style:family="paragraph" style:parent-style-name="Standard">
      <style:paragraph-properties fo:text-align="left" style:justify-single-word="false"/>
      <style:text-properties fo:color="#000000" loext:opacity="100%" style:font-name="Calibri1" fo:font-size="12pt" style:text-underline-style="solid" style:text-underline-width="auto" style:text-underline-color="font-color" fo:font-weight="normal" officeooo:rsid="060cddf2" officeooo:paragraph-rsid="060cddf2" style:font-size-asian="12pt" style:font-weight-asian="normal" style:font-size-complex="12pt" style:font-weight-complex="normal"/>
    </style:style>
    <style:style style:name="P59" style:family="paragraph" style:parent-style-name="Standard">
      <style:paragraph-properties fo:text-align="left" style:justify-single-word="false"/>
      <style:text-properties fo:color="#000000" loext:opacity="100%" style:font-name="Calibri1" fo:font-size="12pt" style:text-underline-style="none" fo:font-weight="normal" officeooo:rsid="060cddf2" officeooo:paragraph-rsid="062c4222" style:font-size-asian="12pt" style:font-weight-asian="normal" style:font-size-complex="12pt" style:font-weight-complex="normal"/>
    </style:style>
    <style:style style:name="P60" style:family="paragraph" style:parent-style-name="Standard">
      <style:paragraph-properties fo:text-align="left" style:justify-single-word="false"/>
      <style:text-properties fo:color="#000000" loext:opacity="100%" style:font-name="Calibri1" fo:font-size="12pt" style:text-underline-style="none" fo:font-weight="normal" officeooo:rsid="060cddf2" officeooo:paragraph-rsid="060cddf2" style:font-size-asian="12pt" style:font-weight-asian="normal" style:font-size-complex="12pt" style:font-weight-complex="normal"/>
    </style:style>
    <style:style style:name="P61" style:family="paragraph" style:parent-style-name="Standard">
      <style:paragraph-properties fo:text-align="left" style:justify-single-word="false"/>
      <style:text-properties fo:color="#c9211e" loext:opacity="100%" style:font-name="Calibri1" fo:font-size="12pt" style:text-underline-style="none" fo:font-weight="normal" officeooo:rsid="060cddf2" officeooo:paragraph-rsid="060cddf2" style:font-size-asian="12pt" style:font-weight-asian="normal" style:font-size-complex="12pt" style:font-weight-complex="normal"/>
    </style:style>
    <style:style style:name="P62" style:family="paragraph" style:parent-style-name="Standard">
      <style:paragraph-properties fo:break-before="page"/>
      <style:text-properties style:font-name="Calibri1" fo:font-size="10pt" style:text-underline-style="solid" style:text-underline-width="auto" style:text-underline-color="font-color" fo:font-weight="normal" officeooo:rsid="0645caf6" officeooo:paragraph-rsid="06403130" style:font-size-asian="10pt" style:font-weight-asian="normal" style:font-size-complex="10pt" style:font-weight-complex="normal"/>
    </style:style>
    <style:style style:name="P63" style:family="paragraph" style:parent-style-name="Standard">
      <style:text-properties style:font-name="Calibri1" fo:font-size="12pt" style:text-underline-style="none" fo:font-weight="bold" officeooo:rsid="0645caf6" officeooo:paragraph-rsid="06403130" style:font-size-asian="12pt" style:font-weight-asian="bold" style:font-size-complex="12pt" style:font-weight-complex="bold"/>
    </style:style>
    <style:style style:name="P64" style:family="paragraph" style:parent-style-name="Standard">
      <style:text-properties style:font-name="Calibri1" fo:font-size="12pt" style:text-underline-style="none" fo:font-weight="normal" officeooo:rsid="0645caf6" officeooo:paragraph-rsid="06403130" style:font-size-asian="12pt" style:font-weight-asian="normal" style:font-size-complex="12pt" style:font-weight-complex="normal"/>
    </style:style>
    <style:style style:name="P65" style:family="paragraph" style:parent-style-name="Standard">
      <style:text-properties style:font-name="Calibri1" fo:font-size="12pt" style:text-underline-style="none" fo:font-weight="bold" officeooo:rsid="0646f3de" officeooo:paragraph-rsid="06403130" style:font-size-asian="12pt" style:font-weight-asian="bold" style:font-size-complex="12pt" style:font-weight-complex="bold"/>
    </style:style>
    <style:style style:name="P66" style:family="paragraph" style:parent-style-name="Standard">
      <style:text-properties style:font-name="Calibri1" fo:font-size="12pt" style:text-underline-style="none" fo:font-weight="normal" officeooo:rsid="0646f3de" officeooo:paragraph-rsid="06403130" style:font-size-asian="12pt" style:font-weight-asian="normal" style:font-size-complex="12pt" style:font-weight-complex="normal"/>
    </style:style>
    <style:style style:name="P67" style:family="paragraph" style:parent-style-name="Standard">
      <style:text-properties style:font-name="Calibri1" fo:font-size="12pt" style:text-underline-style="none" fo:font-weight="bold" officeooo:rsid="064a32f7" officeooo:paragraph-rsid="06403130" style:font-size-asian="12pt" style:font-weight-asian="bold" style:font-size-complex="12pt" style:font-weight-complex="bold"/>
    </style:style>
    <style:style style:name="P68" style:family="paragraph" style:parent-style-name="Standard">
      <style:text-properties style:font-name="Calibri1" fo:font-size="12pt" style:text-underline-style="none" fo:font-weight="normal" officeooo:rsid="064a32f7" officeooo:paragraph-rsid="06403130" style:font-size-asian="12pt" style:font-weight-asian="normal" style:font-size-complex="12pt" style:font-weight-complex="normal"/>
    </style:style>
    <style:style style:name="P69" style:family="paragraph" style:parent-style-name="Standard">
      <style:text-properties style:font-name="Calibri1" fo:font-size="12pt" style:text-underline-style="none" fo:font-weight="bold" officeooo:rsid="064aa396" officeooo:paragraph-rsid="06403130" style:font-size-asian="12pt" style:font-weight-asian="bold" style:font-size-complex="12pt" style:font-weight-complex="bold"/>
    </style:style>
    <style:style style:name="P70" style:family="paragraph" style:parent-style-name="Standard">
      <style:text-properties style:font-name="Calibri1" fo:font-size="12pt" style:text-underline-style="none" fo:font-weight="normal" officeooo:rsid="064aa396" officeooo:paragraph-rsid="06403130" style:font-size-asian="12pt" style:font-weight-asian="normal" style:font-size-complex="12pt" style:font-weight-complex="normal"/>
    </style:style>
    <style:style style:name="P71" style:family="paragraph" style:parent-style-name="Standard">
      <style:text-properties style:font-name="Calibri1" fo:font-size="12pt" style:text-underline-style="none" fo:font-weight="bold" officeooo:rsid="064c976f" officeooo:paragraph-rsid="06403130" style:font-size-asian="12pt" style:font-weight-asian="bold" style:font-size-complex="12pt" style:font-weight-complex="bold"/>
    </style:style>
    <style:style style:name="P72" style:family="paragraph" style:parent-style-name="Standard">
      <style:text-properties style:font-name="Calibri1" fo:font-size="12pt" style:text-underline-style="none" fo:font-weight="normal" officeooo:rsid="064c976f" officeooo:paragraph-rsid="06403130" style:font-size-asian="12pt" style:font-weight-asian="normal" style:font-size-complex="12pt" style:font-weight-complex="normal"/>
    </style:style>
    <style:style style:name="P73" style:family="paragraph" style:parent-style-name="Standard">
      <style:text-properties style:font-name="Calibri1" fo:font-size="12pt" style:text-underline-style="none" fo:font-weight="bold" officeooo:rsid="0665f634" officeooo:paragraph-rsid="06403130" style:font-size-asian="12pt" style:font-weight-asian="bold" style:font-size-complex="12pt" style:font-weight-complex="bold"/>
    </style:style>
    <style:style style:name="P74" style:family="paragraph" style:parent-style-name="Standard">
      <style:text-properties style:font-name="Calibri1" fo:font-size="12pt" style:text-underline-style="none" fo:font-weight="normal" officeooo:rsid="0665f634" officeooo:paragraph-rsid="06403130" style:font-size-asian="12pt" style:font-weight-asian="normal" style:font-size-complex="12pt" style:font-weight-complex="normal"/>
    </style:style>
    <style:style style:name="P75" style:family="paragraph" style:parent-style-name="Standard">
      <style:text-properties style:font-name="Calibri1" fo:font-size="12pt" style:text-underline-style="none" fo:font-weight="bold" officeooo:rsid="06872ea3" officeooo:paragraph-rsid="06403130" style:font-size-asian="12pt" style:font-weight-asian="bold" style:font-size-complex="12pt" style:font-weight-complex="bold"/>
    </style:style>
    <style:style style:name="P76" style:family="paragraph" style:parent-style-name="Standard">
      <style:text-properties style:font-name="Calibri1" fo:font-size="12pt" style:text-underline-style="none" fo:font-weight="normal" officeooo:rsid="06873a14" officeooo:paragraph-rsid="06403130" style:font-size-asian="12pt" style:font-weight-asian="normal" style:font-size-complex="12pt" style:font-weight-complex="normal"/>
    </style:style>
    <style:style style:name="T1" style:family="text">
      <style:text-properties fo:color="#c9211e" loext:opacity="100%" style:text-underline-style="none" fo:font-weight="bold" officeooo:rsid="020c773e" style:font-weight-asian="bold" style:font-weight-complex="bold"/>
    </style:style>
    <style:style style:name="T2" style:family="text">
      <style:text-properties fo:color="#c9211e" loext:opacity="100%" style:text-underline-style="none" fo:font-weight="bold" officeooo:rsid="033ccd16" style:font-weight-asian="bold" style:font-weight-complex="bold"/>
    </style:style>
    <style:style style:name="T3" style:family="text">
      <style:text-properties fo:color="#808080" loext:opacity="100%" fo:font-size="13pt" style:text-underline-style="none" fo:font-weight="normal" officeooo:rsid="033ccd16" style:font-size-asian="13pt" style:font-weight-asian="normal" style:font-size-complex="13pt" style:font-weight-complex="normal"/>
    </style:style>
    <style:style style:name="T4" style:family="text">
      <style:text-properties fo:color="#808080" loext:opacity="100%" fo:font-size="13pt" style:text-underline-style="solid" style:text-underline-width="auto" style:text-underline-color="font-color" fo:font-weight="normal" officeooo:rsid="05a548f6" style:font-size-asian="13pt" style:font-weight-asian="normal" style:font-size-complex="13pt" style:font-weight-complex="normal"/>
    </style:style>
    <style:style style:name="T5" style:family="text">
      <style:text-properties fo:color="#808080" loext:opacity="100%" fo:font-size="13pt" style:text-underline-style="none" fo:font-weight="normal" officeooo:rsid="05a548f6" style:font-size-asian="13pt" style:font-weight-asian="normal" style:font-size-complex="13pt" style:font-weight-complex="normal"/>
    </style:style>
    <style:style style:name="T6" style:family="text">
      <style:text-properties fo:color="#808080" loext:opacity="100%" fo:font-size="13pt" style:text-underline-style="none" fo:font-weight="normal" officeooo:rsid="0340907a" style:font-size-asian="13pt" style:font-weight-asian="normal" style:font-size-complex="13pt" style:font-weight-complex="normal"/>
    </style:style>
    <style:style style:name="T7" style:family="text">
      <style:text-properties fo:color="#808080" loext:opacity="100%" fo:font-size="13pt" style:text-underline-style="solid" style:text-underline-width="auto" style:text-underline-color="font-color" fo:font-weight="normal" officeooo:rsid="0340907a" style:font-size-asian="13pt" style:font-weight-asian="normal" style:font-size-complex="13pt" style:font-weight-complex="normal"/>
    </style:style>
    <style:style style:name="T8" style:family="text">
      <style:text-properties fo:color="#808080" loext:opacity="100%" fo:font-size="13pt" style:text-underline-style="none" fo:font-weight="normal" officeooo:rsid="04a7ff7e" style:font-size-asian="13pt" style:font-weight-asian="normal" style:font-size-complex="13pt" style:font-weight-complex="normal"/>
    </style:style>
    <style:style style:name="T9" style:family="text">
      <style:text-properties fo:color="#808080" loext:opacity="100%" fo:font-size="13pt" style:text-underline-style="solid" style:text-underline-width="auto" style:text-underline-color="font-color" fo:font-weight="normal" officeooo:rsid="05a64eea" style:font-size-asian="13pt" style:font-weight-asian="normal" style:font-size-complex="13pt" style:font-weight-complex="normal"/>
    </style:style>
    <style:style style:name="T10" style:family="text">
      <style:text-properties fo:color="#000000" loext:opacity="100%" fo:font-size="13pt" style:text-underline-style="none" fo:font-weight="bold" officeooo:rsid="05a64eea" style:font-size-asian="13pt" style:font-weight-asian="bold" style:font-size-complex="13pt" style:font-weight-complex="bold"/>
    </style:style>
    <style:style style:name="T11" style:family="text">
      <style:text-properties fo:color="#808080" loext:opacity="100%" fo:font-size="13pt" style:text-underline-style="solid" style:text-underline-width="auto" style:text-underline-color="font-color" fo:font-weight="normal" officeooo:rsid="05a64eea" fo:background-color="transparent" loext:char-shading-value="0" style:font-size-asian="13pt" style:font-weight-asian="normal" style:font-size-complex="13pt" style:font-weight-complex="normal"/>
    </style:style>
    <style:style style:name="T12" style:family="text">
      <style:text-properties fo:color="#808080" loext:opacity="100%" officeooo:rsid="05c27c49"/>
    </style:style>
    <style:style style:name="T13" style:family="text">
      <style:text-properties fo:color="#808080" loext:opacity="100%" style:text-underline-style="solid" style:text-underline-width="auto" style:text-underline-color="font-color" officeooo:rsid="05a64eea" fo:background-color="transparent" loext:char-shading-value="0"/>
    </style:style>
    <style:style style:name="T14" style:family="text">
      <style:text-properties fo:font-weight="normal" officeooo:rsid="0624e335" style:font-weight-asian="normal" style:font-weight-complex="normal"/>
    </style:style>
    <style:style style:name="T15" style:family="text">
      <style:text-properties officeooo:rsid="0624e335"/>
    </style:style>
    <style:style style:name="T16" style:family="text">
      <style:text-properties fo:color="#808080" loext:opacity="100%" style:text-underline-style="none" officeooo:rsid="0624e335"/>
    </style:style>
    <style:style style:name="T17" style:family="text">
      <style:text-properties fo:color="#808080" loext:opacity="100%" style:text-underline-style="none" officeooo:rsid="04afb164"/>
    </style:style>
    <style:style style:name="T18" style:family="text">
      <style:text-properties fo:color="#808080" loext:opacity="100%" style:text-underline-style="solid" style:text-underline-width="auto" style:text-underline-color="font-color" officeooo:rsid="05c27c49"/>
    </style:style>
    <style:style style:name="T19" style:family="text">
      <style:text-properties fo:color="#808080" loext:opacity="100%" style:text-underline-style="solid" style:text-underline-width="auto" style:text-underline-color="font-color" officeooo:rsid="0624e335"/>
    </style:style>
    <style:style style:name="T20" style:family="text">
      <style:text-properties fo:color="#808080" loext:opacity="100%" style:text-underline-style="none" officeooo:rsid="05c27c49"/>
    </style:style>
    <style:style style:name="T21" style:family="text">
      <style:text-properties fo:color="#808080" loext:opacity="100%" style:text-underline-style="none" officeooo:rsid="063d65cb"/>
    </style:style>
    <style:style style:name="T22" style:family="text">
      <style:text-properties fo:color="#808080" loext:opacity="100%" style:text-underline-style="none" officeooo:rsid="063c8220"/>
    </style:style>
    <style:style style:name="T23" style:family="text">
      <style:text-properties fo:color="#808080" loext:opacity="100%" style:text-underline-style="solid" style:text-underline-width="auto" style:text-underline-color="font-color" officeooo:rsid="043456f7"/>
    </style:style>
    <style:style style:name="T24" style:family="text">
      <style:text-properties fo:color="#000000" loext:opacity="100%" style:text-underline-style="none" fo:font-weight="bold" officeooo:rsid="05c27c49" style:font-weight-asian="bold" style:font-weight-complex="bold"/>
    </style:style>
    <style:style style:name="T25" style:family="text">
      <style:text-properties fo:color="#808080" loext:opacity="100%" style:text-underline-style="solid" style:text-underline-width="auto" style:text-underline-color="font-color" officeooo:rsid="0342c8a6"/>
    </style:style>
    <style:style style:name="T26" style:family="text">
      <style:text-properties fo:color="#808080" loext:opacity="100%" style:text-line-through-style="none" style:text-line-through-type="none" style:text-underline-style="none" officeooo:rsid="059cb372" style:font-name-asian="Calibri" style:font-name-complex="Calibri"/>
    </style:style>
    <style:style style:name="T27" style:family="text">
      <style:text-properties fo:color="#808080" loext:opacity="100%" style:text-line-through-style="none" style:text-line-through-type="none" style:text-underline-style="none" officeooo:rsid="05f1de8c" style:font-name-asian="Calibri" style:font-name-complex="Calibri"/>
    </style:style>
    <style:style style:name="T28" style:family="text">
      <style:text-properties fo:color="#808080" loext:opacity="100%" style:text-line-through-style="none" style:text-line-through-type="none" style:text-underline-style="none" officeooo:rsid="0342c8a6"/>
    </style:style>
    <style:style style:name="T29" style:family="text">
      <style:text-properties fo:color="#000000" loext:opacity="100%" style:text-underline-style="none" fo:font-weight="bold" officeooo:rsid="05a685e2" style:font-name-asian="Calibri" style:font-weight-asian="bold" style:font-name-complex="Calibri" style:font-weight-complex="bold"/>
    </style:style>
    <style:style style:name="T30" style:family="text">
      <style:text-properties fo:color="#808080" loext:opacity="100%" style:text-underline-style="solid" style:text-underline-width="auto" style:text-underline-color="font-color" officeooo:rsid="05a64eea"/>
    </style:style>
    <style:style style:name="T31" style:family="text">
      <style:text-properties officeooo:rsid="06381caf"/>
    </style:style>
    <style:style style:name="T32" style:family="text">
      <style:text-properties style:text-underline-style="none"/>
    </style:style>
    <style:style style:name="T33" style:family="text">
      <style:text-properties style:text-underline-style="none" officeooo:rsid="06381caf"/>
    </style:style>
    <style:style style:name="T34" style:family="text">
      <style:text-properties style:text-underline-style="none" officeooo:rsid="06381caf" style:font-name-asian="Calibri" style:font-name-complex="Calibri"/>
    </style:style>
    <style:style style:name="T35" style:family="text">
      <style:text-properties style:text-underline-style="none" officeooo:rsid="05ea93bf"/>
    </style:style>
    <style:style style:name="T36" style:family="text">
      <style:text-properties style:text-underline-style="none" officeooo:rsid="05c27c49"/>
    </style:style>
    <style:style style:name="T37" style:family="text">
      <style:text-properties style:text-underline-style="none" officeooo:rsid="060dddda"/>
    </style:style>
    <style:style style:name="T38" style:family="text">
      <style:text-properties style:text-underline-style="none" officeooo:rsid="05a64eea"/>
    </style:style>
    <style:style style:name="T39" style:family="text">
      <style:text-properties style:text-underline-style="none" officeooo:rsid="060ec55a"/>
    </style:style>
    <style:style style:name="T40" style:family="text">
      <style:text-properties fo:color="#808080" loext:opacity="100%" style:text-underline-style="none" officeooo:rsid="06381caf"/>
    </style:style>
    <style:style style:name="T41" style:family="text">
      <style:text-properties style:text-underline-style="none" officeooo:rsid="04f95dc3"/>
    </style:style>
    <style:style style:name="T42" style:family="text">
      <style:text-properties style:text-underline-style="none" officeooo:rsid="04fd7c08"/>
    </style:style>
    <style:style style:name="T43" style:family="text">
      <style:text-properties fo:color="#c9211e" loext:opacity="100%" fo:font-size="10pt" style:text-underline-style="none" fo:font-weight="normal" officeooo:rsid="060dddda" fo:background-color="transparent" loext:char-shading-value="0" style:font-size-asian="10pt" style:font-weight-asian="normal" style:font-size-complex="10pt" style:font-weight-complex="normal"/>
    </style:style>
    <style:style style:name="T44" style:family="text">
      <style:text-properties style:text-underline-style="none" officeooo:rsid="03405156"/>
    </style:style>
    <style:style style:name="T45" style:family="text">
      <style:text-properties fo:color="#c9211e" loext:opacity="100%" fo:font-size="10pt" style:text-underline-style="none" fo:font-weight="normal" officeooo:rsid="04f81e26" fo:background-color="transparent" loext:char-shading-value="0" style:font-size-asian="10pt" style:font-weight-asian="normal" style:font-size-complex="10pt" style:font-weight-complex="normal"/>
    </style:style>
    <style:style style:name="T46" style:family="text">
      <style:text-properties fo:color="#c9211e" loext:opacity="100%" fo:font-size="10pt" style:text-underline-style="none" fo:font-weight="normal" officeooo:rsid="05c27c49" fo:background-color="transparent" loext:char-shading-value="0" style:font-size-asian="10pt" style:font-weight-asian="normal" style:font-size-complex="10pt" style:font-weight-complex="normal"/>
    </style:style>
    <style:style style:name="T47" style:family="text">
      <style:text-properties officeooo:rsid="03451dcc"/>
    </style:style>
    <style:style style:name="T48" style:family="text">
      <style:text-properties officeooo:rsid="06233f34"/>
    </style:style>
    <style:style style:name="T49" style:family="text">
      <style:text-properties officeooo:rsid="03447a9c"/>
    </style:style>
    <style:style style:name="T50" style:family="text">
      <style:text-properties officeooo:rsid="035852ae"/>
    </style:style>
    <style:style style:name="T51" style:family="text">
      <style:text-properties officeooo:rsid="061f5fc8"/>
    </style:style>
    <style:style style:name="T52" style:family="text">
      <style:text-properties officeooo:rsid="041efc01"/>
    </style:style>
    <style:style style:name="T53" style:family="text">
      <style:text-properties style:text-underline-style="none" officeooo:rsid="062a88bf"/>
    </style:style>
    <style:style style:name="T54" style:family="text">
      <style:text-properties style:text-underline-style="none" officeooo:rsid="05d8e914"/>
    </style:style>
    <style:style style:name="T55" style:family="text">
      <style:text-properties style:text-underline-style="none" officeooo:rsid="061f5fc8"/>
    </style:style>
    <style:style style:name="T56" style:family="text">
      <style:text-properties style:text-underline-style="none" officeooo:rsid="0347e5f4"/>
    </style:style>
    <style:style style:name="T57" style:family="text">
      <style:text-properties officeooo:rsid="062a88bf"/>
    </style:style>
    <style:style style:name="T58" style:family="text">
      <style:text-properties officeooo:rsid="05d8e914"/>
    </style:style>
    <style:style style:name="T59" style:family="text">
      <style:text-properties officeooo:rsid="0616229c"/>
    </style:style>
    <style:style style:name="T60" style:family="text">
      <style:text-properties officeooo:rsid="035a0238"/>
    </style:style>
    <style:style style:name="T61" style:family="text">
      <style:text-properties officeooo:rsid="036ad110"/>
    </style:style>
    <style:style style:name="T62" style:family="text">
      <style:text-properties officeooo:rsid="05d0d6e2"/>
    </style:style>
    <style:style style:name="T63" style:family="text">
      <style:text-properties officeooo:rsid="06182356"/>
    </style:style>
    <style:style style:name="T64" style:family="text">
      <style:text-properties officeooo:rsid="06089fc6"/>
    </style:style>
    <style:style style:name="T65" style:family="text">
      <style:text-properties style:text-underline-style="none" fo:background-color="transparent" loext:char-shading-value="0"/>
    </style:style>
    <style:style style:name="T66" style:family="text">
      <style:text-properties style:text-underline-style="none" officeooo:rsid="0619f467" fo:background-color="transparent" loext:char-shading-value="0"/>
    </style:style>
    <style:style style:name="T67" style:family="text">
      <style:text-properties style:text-underline-style="none" officeooo:rsid="061f5fc8" fo:background-color="transparent" loext:char-shading-value="0"/>
    </style:style>
    <style:style style:name="T68" style:family="text">
      <style:text-properties style:text-underline-style="none" officeooo:rsid="06182356" fo:background-color="transparent" loext:char-shading-value="0"/>
    </style:style>
    <style:style style:name="T69" style:family="text">
      <style:text-properties style:text-underline-style="none" officeooo:rsid="0632168e" fo:background-color="transparent" loext:char-shading-value="0"/>
    </style:style>
    <style:style style:name="T70" style:family="text">
      <style:text-properties officeooo:rsid="06357cc7"/>
    </style:style>
    <style:style style:name="T71" style:family="text">
      <style:text-properties style:text-underline-style="none" officeooo:rsid="06089fc6" fo:background-color="transparent" loext:char-shading-value="0"/>
    </style:style>
    <style:style style:name="T72" style:family="text">
      <style:text-properties officeooo:rsid="05d2c2d8"/>
    </style:style>
    <style:style style:name="T73" style:family="text">
      <style:text-properties officeooo:rsid="05878f7c"/>
    </style:style>
    <style:style style:name="T74" style:family="text">
      <style:text-properties officeooo:rsid="062e17be"/>
    </style:style>
    <style:style style:name="T75" style:family="text">
      <style:text-properties officeooo:rsid="062101a0"/>
    </style:style>
    <style:style style:name="T76" style:family="text">
      <style:text-properties officeooo:rsid="061ce6d2"/>
    </style:style>
    <style:style style:name="T77" style:family="text">
      <style:text-properties officeooo:rsid="061bbca6"/>
    </style:style>
    <style:style style:name="T78" style:family="text">
      <style:text-properties officeooo:rsid="0346ca07"/>
    </style:style>
    <style:style style:name="T79" style:family="text">
      <style:text-properties officeooo:rsid="0622183a"/>
    </style:style>
    <style:style style:name="T80" style:family="text">
      <style:text-properties officeooo:rsid="05d44f73"/>
    </style:style>
    <style:style style:name="T81" style:family="text">
      <style:text-properties officeooo:rsid="05a12ba0"/>
    </style:style>
    <style:style style:name="T82" style:family="text">
      <style:text-properties style:text-underline-style="none" officeooo:rsid="0349d131" fo:background-color="transparent" loext:char-shading-value="0"/>
    </style:style>
    <style:style style:name="T83" style:family="text">
      <style:text-properties officeooo:rsid="0548ed80"/>
    </style:style>
    <style:style style:name="T84" style:family="text">
      <style:text-properties officeooo:rsid="0633d48a"/>
    </style:style>
    <style:style style:name="T85" style:family="text">
      <style:text-properties officeooo:rsid="05d7184e"/>
    </style:style>
    <style:style style:name="T86" style:family="text">
      <style:text-properties officeooo:rsid="05d4dc1d"/>
    </style:style>
    <style:style style:name="T87" style:family="text">
      <style:text-properties officeooo:rsid="0548559d"/>
    </style:style>
    <style:style style:name="T88" style:family="text">
      <style:text-properties fo:font-size="13pt" style:text-underline-style="solid" style:text-underline-width="auto" style:text-underline-color="font-color" officeooo:rsid="033ccd16" style:font-size-asian="13pt" style:font-size-complex="13pt"/>
    </style:style>
    <style:style style:name="T89" style:family="text">
      <style:text-properties fo:font-size="12pt" style:text-underline-style="solid" style:text-underline-width="auto" style:text-underline-color="font-color" fo:font-weight="normal" officeooo:rsid="04acf4f4" style:font-size-asian="12pt" style:font-weight-asian="normal" style:font-size-complex="12pt" style:font-weight-complex="normal"/>
    </style:style>
    <style:style style:name="T90" style:family="text">
      <style:text-properties fo:font-size="12pt" style:text-underline-style="solid" style:text-underline-width="auto" style:text-underline-color="font-color" fo:font-weight="normal" style:font-size-asian="12pt" style:font-weight-asian="normal" style:font-size-complex="12pt" style:font-weight-complex="normal"/>
    </style:style>
    <style:style style:name="T91" style:family="text">
      <style:text-properties fo:font-size="12pt" style:text-underline-style="none" fo:font-weight="normal" style:font-size-asian="12pt" style:font-weight-asian="normal" style:font-size-complex="12pt" style:font-weight-complex="normal"/>
    </style:style>
    <style:style style:name="T92" style:family="text">
      <style:text-properties fo:font-size="13pt" style:text-underline-style="solid" style:text-underline-width="auto" style:text-underline-color="font-color" officeooo:rsid="04acf4f4" style:font-size-asian="13pt" style:font-size-complex="13pt"/>
    </style:style>
    <style:style style:name="T93" style:family="text">
      <style:text-properties fo:font-size="13pt" style:text-underline-style="none" fo:font-weight="normal" officeooo:rsid="04acf4f4" style:font-size-asian="13pt" style:font-weight-asian="normal" style:font-size-complex="13pt" style:font-weight-complex="normal"/>
    </style:style>
    <style:style style:name="T94" style:family="text">
      <style:text-properties fo:font-size="12pt" style:text-underline-style="solid" style:text-underline-width="auto" style:text-underline-color="font-color" fo:font-weight="normal" officeooo:rsid="04ad0675" style:font-size-asian="12pt" style:font-weight-asian="normal" style:font-size-complex="12pt" style:font-weight-complex="normal"/>
    </style:style>
    <style:style style:name="T95" style:family="text">
      <style:text-properties fo:font-size="12pt" style:text-underline-style="none" fo:font-weight="normal" officeooo:rsid="04acf4f4" style:font-size-asian="12pt" style:font-weight-asian="normal" style:font-size-complex="12pt" style:font-weight-complex="normal"/>
    </style:style>
    <style:style style:name="T96" style:family="text">
      <style:text-properties fo:font-size="12pt" style:text-underline-style="solid" style:text-underline-width="auto" style:text-underline-color="font-color" officeooo:rsid="04acf4f4" style:font-size-asian="12pt" style:font-size-complex="12pt"/>
    </style:style>
    <style:style style:name="T97" style:family="text">
      <style:text-properties fo:color="#000000" loext:opacity="100%"/>
    </style:style>
    <style:style style:name="T98" style:family="text">
      <style:text-properties officeooo:rsid="063c8220"/>
    </style:style>
    <style:style style:name="T99" style:family="text">
      <style:text-properties officeooo:rsid="0612620f"/>
    </style:style>
    <style:style style:name="T100" style:family="text">
      <style:text-properties officeooo:rsid="0626d6b3"/>
    </style:style>
    <style:style style:name="T101" style:family="text">
      <style:text-properties fo:font-size="10pt" style:font-size-asian="10pt" style:font-size-complex="10pt"/>
    </style:style>
    <style:style style:name="T102" style:family="text">
      <style:text-properties fo:font-size="10pt" officeooo:rsid="062c4222" style:font-size-asian="10pt" style:font-size-complex="10pt"/>
    </style:style>
    <style:style style:name="T103" style:family="text">
      <style:text-properties fo:font-size="10pt" officeooo:rsid="063c8220" style:font-size-asian="10pt" style:font-size-complex="10pt"/>
    </style:style>
    <style:style style:name="T104" style:family="text">
      <style:text-properties style:text-underline-style="none" fo:font-weight="bold" officeooo:rsid="06403130" style:font-weight-asian="bold" style:font-weight-complex="bold"/>
    </style:style>
    <style:style style:name="T105" style:family="text">
      <style:text-properties style:text-underline-style="none" officeooo:rsid="06403130"/>
    </style:style>
    <style:style style:name="T106" style:family="text">
      <style:text-properties style:text-underline-style="none" officeooo:rsid="09c30a9f"/>
    </style:style>
    <style:style style:name="T107" style:family="text">
      <style:text-properties style:text-underline-style="none" officeooo:rsid="07215e17"/>
    </style:style>
    <style:style style:name="T108" style:family="text">
      <style:text-properties fo:font-style="italic" style:text-underline-style="none" officeooo:rsid="07215e17" style:font-style-asian="italic" style:font-style-complex="italic"/>
    </style:style>
    <style:style style:name="T109" style:family="text">
      <style:text-properties fo:font-style="italic" style:text-underline-style="none" officeooo:rsid="069bb595" style:font-style-asian="italic" style:font-style-complex="italic"/>
    </style:style>
    <style:style style:name="T110" style:family="text">
      <style:text-properties style:text-underline-style="none" officeooo:rsid="069bb595"/>
    </style:style>
    <style:style style:name="T111" style:family="text">
      <style:text-properties fo:font-style="italic" style:text-underline-style="none" officeooo:rsid="09c30a9f" style:font-style-asian="italic" style:font-style-complex="italic"/>
    </style:style>
    <style:style style:name="T112" style:family="text">
      <style:text-properties style:text-underline-style="none" officeooo:rsid="07226345"/>
    </style:style>
    <style:style style:name="T113" style:family="text">
      <style:text-properties style:text-underline-style="none" officeooo:rsid="0917f329"/>
    </style:style>
    <style:style style:name="T114" style:family="text">
      <style:text-properties fo:font-size="12pt" style:text-underline-style="none" officeooo:rsid="0917f329" style:font-size-asian="12pt" style:font-size-complex="12pt"/>
    </style:style>
    <style:style style:name="T115" style:family="text">
      <style:text-properties fo:font-size="12pt" style:text-underline-style="none" fo:font-weight="bold" officeooo:rsid="0917f329" style:font-size-asian="12pt" style:font-weight-asian="bold" style:font-size-complex="12pt" style:font-weight-complex="bold"/>
    </style:style>
    <style:style style:name="T116" style:family="text">
      <style:text-properties fo:font-size="12pt" style:text-underline-style="none" officeooo:rsid="08e369d6" style:font-name-asian="Calibri" style:font-size-asian="12pt" style:font-name-complex="Calibri" style:font-size-complex="12pt"/>
    </style:style>
    <style:style style:name="T117" style:family="text">
      <style:text-properties fo:font-size="12pt" style:text-underline-style="none" officeooo:rsid="0917f329" style:font-name-asian="Calibri" style:font-size-asian="12pt" style:font-name-complex="Calibri" style:font-size-complex="12pt"/>
    </style:style>
    <style:style style:name="T118" style:family="text">
      <style:text-properties fo:font-size="12pt" style:text-underline-style="none" officeooo:rsid="07d0eec8" style:font-size-asian="12pt" style:font-size-complex="12pt"/>
    </style:style>
    <style:style style:name="T119" style:family="text">
      <style:text-properties style:text-underline-style="none" officeooo:rsid="0917f329" style:font-name-asian="Calibri" style:font-name-complex="Calibri"/>
    </style:style>
    <style:style style:name="T120" style:family="text">
      <style:text-properties style:text-underline-style="none" officeooo:rsid="091950a6" style:font-name-asian="Calibri" style:font-name-complex="Calibri"/>
    </style:style>
    <style:style style:name="T121" style:family="text">
      <style:text-properties style:text-underline-style="none" style:font-name-asian="Calibri" style:font-name-complex="Calibri"/>
    </style:style>
    <style:style style:name="T122" style:family="text">
      <style:text-properties style:text-underline-style="none" officeooo:rsid="08e369d6" style:font-name-asian="Calibri" style:font-name-complex="Calibri"/>
    </style:style>
    <style:style style:name="T123" style:family="text">
      <style:text-properties style:text-underline-style="none" officeooo:rsid="07d0eec8"/>
    </style:style>
    <style:style style:name="T124" style:family="text">
      <style:text-properties fo:font-size="12pt" style:text-underline-style="none" officeooo:rsid="091950a6" style:font-name-asian="Calibri" style:font-size-asian="12pt" style:font-name-complex="Calibri" style:font-size-complex="12pt"/>
    </style:style>
    <style:style style:name="T125" style:family="text">
      <style:text-properties fo:font-size="12pt" style:font-size-asian="12pt" style:font-size-complex="12pt"/>
    </style:style>
    <style:style style:name="T126" style:family="text">
      <style:text-properties fo:font-size="12pt" officeooo:rsid="06d20f7f" style:font-size-asian="12pt" style:font-size-complex="12pt"/>
    </style:style>
    <style:style style:name="T127" style:family="text">
      <style:text-properties fo:font-size="12pt" officeooo:rsid="07dff6b8" style:font-size-asian="12pt" style:font-size-complex="12pt"/>
    </style:style>
    <style:style style:name="T128" style:family="text">
      <style:text-properties fo:font-size="12pt" officeooo:rsid="08dfac88" style:font-size-asian="12pt" style:font-size-complex="12pt"/>
    </style:style>
    <style:style style:name="T129" style:family="text">
      <style:text-properties fo:font-size="12pt" officeooo:rsid="08620059" style:font-size-asian="12pt" style:font-size-complex="12pt"/>
    </style:style>
    <style:style style:name="T130" style:family="text">
      <style:text-properties fo:font-weight="normal" officeooo:rsid="07d0eec8" style:font-weight-asian="normal" style:font-weight-complex="normal"/>
    </style:style>
    <style:style style:name="T131" style:family="text">
      <style:text-properties fo:font-weight="normal" officeooo:rsid="06d20f7f" style:font-weight-asian="normal" style:font-weight-complex="normal"/>
    </style:style>
    <style:style style:name="T132" style:family="text">
      <style:text-properties fo:font-weight="normal" style:font-weight-asian="normal" style:font-weight-complex="normal"/>
    </style:style>
    <style:style style:name="T133" style:family="text">
      <style:text-properties fo:font-weight="normal" officeooo:rsid="075ce571" style:font-weight-asian="normal" style:font-weight-complex="normal"/>
    </style:style>
    <style:style style:name="T134" style:family="text">
      <style:text-properties fo:font-weight="normal" officeooo:rsid="08e369d6" style:font-weight-asian="normal" style:font-weight-complex="normal"/>
    </style:style>
    <style:style style:name="T135" style:family="text">
      <style:text-properties fo:font-weight="normal" officeooo:rsid="08e369d6" style:font-name-asian="Calibri" style:font-weight-asian="normal" style:font-name-complex="Calibri" style:font-weight-complex="normal"/>
    </style:style>
    <style:style style:name="T136" style:family="text">
      <style:text-properties fo:font-weight="normal" officeooo:rsid="08e369d6" style:font-name-asian="NSimSun" style:font-weight-asian="normal" style:font-name-complex="Lucida Sans1" style:font-weight-complex="normal"/>
    </style:style>
    <style:style style:name="T137" style:family="text">
      <style:text-properties officeooo:rsid="075e67ff"/>
    </style:style>
    <style:style style:name="T138" style:family="text">
      <style:text-properties officeooo:rsid="06d20f7f"/>
    </style:style>
    <style:style style:name="T139" style:family="text">
      <style:text-properties fo:font-weight="normal" officeooo:rsid="0862d187" style:font-weight-asian="normal" style:font-weight-complex="normal"/>
    </style:style>
    <style:style style:name="T140" style:family="text">
      <style:text-properties officeooo:rsid="08e55ff5"/>
    </style:style>
    <style:style style:name="T141" style:family="text">
      <style:text-properties officeooo:rsid="07df47ac"/>
    </style:style>
    <style:style style:name="T142" style:family="text">
      <style:text-properties officeooo:rsid="08e369d6"/>
    </style:style>
    <style:style style:name="T143" style:family="text">
      <style:text-properties officeooo:rsid="094e3fbf"/>
    </style:style>
    <style:style style:name="T144" style:family="text">
      <style:text-properties officeooo:rsid="079b056d"/>
    </style:style>
    <style:style style:name="T145" style:family="text">
      <style:text-properties fo:font-weight="normal" officeooo:rsid="077990c3" style:font-weight-asian="normal" style:font-weight-complex="normal"/>
    </style:style>
    <style:style style:name="T146" style:family="text">
      <style:text-properties fo:font-weight="normal" officeooo:rsid="07c977ce" style:font-weight-asian="normal" style:font-weight-complex="normal"/>
    </style:style>
    <style:style style:name="T147" style:family="text">
      <style:text-properties fo:font-weight="normal" officeooo:rsid="08ea2ca6" style:font-weight-asian="normal" style:font-weight-complex="normal"/>
    </style:style>
    <style:style style:name="T148" style:family="text">
      <style:text-properties officeooo:rsid="077990c3"/>
    </style:style>
    <style:style style:name="T149" style:family="text">
      <style:text-properties officeooo:rsid="08eae7fb"/>
    </style:style>
    <style:style style:name="T150" style:family="text">
      <style:text-properties officeooo:rsid="064fa41b"/>
    </style:style>
    <style:style style:name="T151" style:family="text">
      <style:text-properties officeooo:rsid="064fa893"/>
    </style:style>
    <style:style style:name="T152" style:family="text">
      <style:text-properties officeooo:rsid="0651781f"/>
    </style:style>
    <style:style style:name="T153" style:family="text">
      <style:text-properties officeooo:rsid="07ca396b"/>
    </style:style>
    <style:style style:name="T154" style:family="text">
      <style:text-properties officeooo:rsid="0652a137"/>
    </style:style>
    <style:style style:name="T155" style:family="text">
      <style:text-properties officeooo:rsid="07d0eec8"/>
    </style:style>
    <style:style style:name="T156" style:family="text">
      <style:text-properties officeooo:rsid="07a10c4b"/>
    </style:style>
    <style:style style:name="T157" style:family="text">
      <style:text-properties fo:font-weight="normal" officeooo:rsid="084d7b19" style:font-weight-asian="normal" style:font-weight-complex="normal"/>
    </style:style>
    <style:style style:name="T158" style:family="text">
      <style:text-properties officeooo:rsid="084d7b19"/>
    </style:style>
    <style:style style:name="T159" style:family="text">
      <style:text-properties fo:font-weight="normal" officeooo:rsid="0645caf6" style:font-weight-asian="normal" style:font-weight-complex="normal"/>
    </style:style>
    <style:style style:name="T160" style:family="text">
      <style:text-properties officeooo:rsid="0645caf6"/>
    </style:style>
    <style:style style:name="T161" style:family="text">
      <style:text-properties officeooo:rsid="084f5cff"/>
    </style:style>
    <style:style style:name="T162" style:family="text">
      <style:text-properties fo:font-weight="normal" officeooo:rsid="085ea79d" style:font-weight-asian="normal" style:font-weight-complex="normal"/>
    </style:style>
    <style:style style:name="T163" style:family="text">
      <style:text-properties fo:font-size="10pt" officeooo:rsid="08e369d6" style:font-size-asian="10pt" style:font-size-complex="10pt"/>
    </style:style>
    <style:style style:name="T164" style:family="text">
      <style:text-properties fo:font-size="10pt" officeooo:rsid="0645caf6" style:font-size-asian="10pt" style:font-size-complex="10pt"/>
    </style:style>
    <style:style style:name="T165" style:family="text">
      <style:text-properties fo:font-size="10pt" officeooo:rsid="08e369d6" style:font-name-asian="Calibri" style:font-size-asian="10pt" style:font-name-complex="Calibri" style:font-size-complex="10pt"/>
    </style:style>
    <style:style style:name="T166" style:family="text">
      <style:text-properties officeooo:rsid="08ea2ca6"/>
    </style:style>
    <style:style style:name="T167" style:family="text">
      <style:text-properties officeooo:rsid="065446aa"/>
    </style:style>
    <style:style style:name="T168" style:family="text">
      <style:text-properties officeooo:rsid="0646f3de"/>
    </style:style>
    <style:style style:name="T169" style:family="text">
      <style:text-properties officeooo:rsid="064a32f7"/>
    </style:style>
    <style:style style:name="T170" style:family="text">
      <style:text-properties officeooo:rsid="07ce369d"/>
    </style:style>
    <style:style style:name="T171" style:family="text">
      <style:text-properties officeooo:rsid="064aa396"/>
    </style:style>
    <style:style style:name="T172" style:family="text">
      <style:text-properties officeooo:rsid="075bd641"/>
    </style:style>
    <style:style style:name="T173" style:family="text">
      <style:text-properties officeooo:rsid="08b03dff"/>
    </style:style>
    <style:style style:name="T174" style:family="text">
      <style:text-properties fo:font-weight="normal" officeooo:rsid="07cffb07" style:font-weight-asian="normal" style:font-weight-complex="normal"/>
    </style:style>
    <style:style style:name="T175" style:family="text">
      <style:text-properties fo:font-weight="normal" officeooo:rsid="06873a14" style:font-weight-asian="normal" style:font-weight-complex="normal"/>
    </style:style>
    <style:style style:name="T176" style:family="text">
      <style:text-properties officeooo:rsid="07cffb07"/>
    </style:style>
    <style:style style:name="T177" style:family="text">
      <style:text-properties officeooo:rsid="06873a14"/>
    </style:style>
    <style:style style:name="T178" style:family="text">
      <style:text-properties officeooo:rsid="07c8ac22"/>
    </style:style>
    <style:style style:name="T179" style:family="text">
      <style:text-properties fo:font-weight="normal" officeooo:rsid="06d61cfd" style:font-weight-asian="normal" style:font-weight-complex="normal"/>
    </style:style>
    <style:style style:name="T180" style:family="text">
      <style:text-properties fo:font-weight="normal" officeooo:rsid="06d76522" style:font-weight-asian="normal" style:font-weight-complex="normal"/>
    </style:style>
    <style:style style:name="T181" style:family="text">
      <style:text-properties fo:font-weight="normal" officeooo:rsid="0665f634" style:font-weight-asian="normal" style:font-weight-complex="normal"/>
    </style:style>
    <style:style style:name="T182" style:family="text">
      <style:text-properties fo:font-weight="normal" officeooo:rsid="079c1cf0" style:font-weight-asian="normal" style:font-weight-complex="normal"/>
    </style:style>
    <style:style style:name="T183" style:family="text">
      <style:text-properties fo:font-weight="normal" officeooo:rsid="06d80ee3" style:font-weight-asian="normal" style:font-weight-complex="normal"/>
    </style:style>
    <style:style style:name="Sect1" style:family="section">
      <style:section-properties text:dont-balance-text-columns="false" style:editable="false">
        <style:columns fo:column-count="4" fo:column-gap="4.97mm">
          <style:column style:rel-width="16383*" fo:start-indent="0mm" fo:end-indent="2.48mm"/>
          <style:column style:rel-width="16383*" fo:start-indent="2.48mm" fo:end-indent="2.48mm"/>
          <style:column style:rel-width="16383*" fo:start-indent="2.48mm" fo:end-indent="2.48mm"/>
          <style:column style:rel-width="16386*" fo:start-indent="2.48mm" fo:end-indent="0mm"/>
        </style:columns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T</text:span><text:span text:style-name="T2">raveller</text:span></text:p>
      <text:p text:style-name="P2"><text:span text:style-name="T3">Name </text:span><text:span text:style-name="T4"><text:tab/><text:tab/><text:tab/><text:tab/><text:tab/><text:tab/></text:span><text:span text:style-name="T5"> </text:span><text:span text:style-name="T6">Alter </text:span><text:span text:style-name="T7"><text:tab/></text:span><text:span text:style-name="T6"> </text:span><text:span text:style-name="T8">Spezies </text:span><text:span text:style-name="T9"><text:tab/><text:tab/></text:span><text:span text:style-name="T10"> </text:span><text:span text:style-name="T3">Geburtswelt </text:span><text:span text:style-name="T11"><text:tab/><text:tab/><text:tab/><text:tab/><text:tab/><text:tab/></text:span></text:p>
      <text:p text:style-name="P3"><text:span text:style-name="T12">Hintergrund </text:span><text:span text:style-name="T13"><text:tab/><text:tab/><text:tab/><text:tab/><text:tab/><text:tab/><text:tab/><text:tab/><text:tab/><text:tab/><text:tab/><text:tab/><text:tab/><text:tab/><text:tab/><text:tab/><text:tab/><text:tab/></text:span></text:p>
      <text:p text:style-name="P4"><text:tab/><text:tab/><text:tab/><text:tab/><text:tab/><text:tab/><text:tab/><text:tab/><text:span text:style-name="T14">_____<text:tab/></text:span><text:span text:style-name="T15"><text:tab/><text:tab/><text:tab/><text:tab/><text:tab/><text:tab/></text:span><text:tab/><text:tab/><text:tab/><text:tab/></text:p>
      <text:p text:style-name="P5"><text:span text:style-name="T16">Besitz</text:span><text:span text:style-name="T17"> </text:span><text:span text:style-name="T18"><text:tab/></text:span><text:span text:style-name="T19">_____</text:span><text:span text:style-name="T18"><text:tab/><text:tab/><text:tab/><text:tab/><text:tab/><text:tab/><text:tab/></text:span><text:span text:style-name="T20"> </text:span><text:span text:style-name="T21">Schulden</text:span><text:span text:style-name="T22"><text:tab/><text:tab/></text:span><text:span text:style-name="T18"><text:tab/></text:span><text:span text:style-name="T20"> </text:span><text:span text:style-name="T22">Rente </text:span><text:span text:style-name="T23"><text:tab/><text:tab/></text:span><text:span text:style-name="T24"> </text:span><text:span text:style-name="T16">Bar <text:tab/></text:span><text:span text:style-name="T25"><text:tab/> <text:s text:c="4"/></text:span><text:span text:style-name="T26">₵</text:span><text:span text:style-name="T27">r</text:span><text:span text:style-name="T28"> </text:span><text:span text:style-name="T29"><text:s/></text:span></text:p>
      <text:p text:style-name="P6"><text:span text:style-name="T17">Kontakte </text:span><text:span text:style-name="T30"><text:tab/><text:tab/><text:tab/><text:tab/><text:tab/><text:tab/><text:tab/><text:tab/><text:tab/><text:tab/><text:tab/><text:tab/><text:tab/><text:tab/><text:tab/><text:tab/><text:tab/><text:tab/><text:tab/></text:span></text:p>
      <text:p text:style-name="P7"><text:tab/><text:tab/><text:tab/><text:span text:style-name="T31">Wert<text:tab/>Modifikator<text:tab/><text:tab/><text:tab/><text:tab/>Wert<text:tab/> Modifikator<text:tab/><text:tab/>Wert<text:tab/> Modifikator</text:span></text:p>
      <text:p text:style-name="P8"><text:span text:style-name="T32">Stärke<text:tab/><text:tab/></text:span><text:span text:style-name="T33">__</text:span><text:span text:style-name="T32"><text:tab/></text:span><text:span text:style-name="T34">__</text:span><text:span text:style-name="T32"><text:tab/><text:tab/>Intell</text:span><text:span text:style-name="T35">ekt<text:tab/></text:span><text:span text:style-name="T32"><text:tab/></text:span><text:span text:style-name="T33">__</text:span><text:span text:style-name="T32"><text:tab/></text:span><text:span text:style-name="T33">__</text:span><text:span text:style-name="T36"><text:tab/></text:span><text:span text:style-name="T37">Psi<text:tab/><text:tab/></text:span><text:span text:style-name="T33">__</text:span><text:span text:style-name="T32"><text:tab/></text:span><text:span text:style-name="T33">__</text:span><text:span text:style-name="T38"><text:tab/></text:span><text:span text:style-name="T36"><text:tab/></text:span><text:span text:style-name="T37">Glück</text:span><text:span text:style-name="T39">spunkte</text:span><text:span text:style-name="T37"><text:tab/></text:span><text:span text:style-name="T33">__</text:span><text:span text:style-name="T37"><text:tab/></text:span></text:p>
      <text:p text:style-name="P9"><text:span text:style-name="T32">Geschick<text:tab/><text:tab/></text:span><text:span text:style-name="T40">__</text:span><text:span text:style-name="T32"><text:tab/></text:span><text:span text:style-name="T33">__</text:span><text:span text:style-name="T41"><text:tab/><text:tab/></text:span><text:span text:style-name="T42">B</text:span><text:span text:style-name="T32">ildung<text:tab/><text:tab/></text:span><text:span text:style-name="T40">__</text:span><text:span text:style-name="T32"><text:tab/></text:span><text:span text:style-name="T33">__</text:span><text:span text:style-name="T36"><text:tab/></text:span><text:span text:style-name="T43">Wert<text:tab/><text:tab/>0<text:tab/>1-2<text:tab/>3-5<text:tab/>6-8<text:tab/>9-11<text:tab/>12-14<text:tab/>15+<text:tab/></text:span></text:p>
      <text:p text:style-name="P10"><text:span text:style-name="T32">Ausdauer<text:tab/><text:tab/></text:span><text:span text:style-name="T33">__</text:span><text:span text:style-name="T32"><text:tab/></text:span><text:span text:style-name="T33">__</text:span><text:span text:style-name="T32"><text:tab/><text:tab/>Sozialstatus<text:tab/></text:span><text:span text:style-name="T33">__</text:span><text:span text:style-name="T32"><text:tab/></text:span><text:span text:style-name="T33">__</text:span><text:span text:style-name="T44"> <text:tab/></text:span><text:span text:style-name="T45">Mod</text:span><text:span text:style-name="T46">ifikator<text:tab/>-</text:span><text:span text:style-name="T43">3<text:tab/>-2<text:tab/>-1<text:tab/>0<text:tab/>+1<text:tab/>+2<text:tab/>+3<text:tab/></text:span></text:p>
      <text:p text:style-name="P11"><text:span text:style-name="T47">Alleskönner </text:span><text:span text:style-name="T48">(0)</text:span>:<text:tab/><text:span text:style-name="T48">__</text:span> <text:span text:style-name="T48">=&gt; </text:span>Un<text:span text:style-name="T49">trainiert </text:span><text:span text:style-name="T50">(-3)</text:span><text:span text:style-name="T49">: <text:s text:c="2"/></text:span><text:span text:style-name="T48">_ _</text:span><text:span text:style-name="T49"><text:tab/><text:tab/><text:tab/><text:tab/><text:tab/><text:tab/><text:tab/><text:tab/><text:tab/><text:tab/><text:tab/><text:tab/></text:span></text:p>
      <text:section text:style-name="Sect1" text:name="Mehrspaltig">
        <text:p text:style-name="P12">Anführer<text:tab/><text:tab/><text:tab/><text:span text:style-name="T51">_</text:span></text:p>
        <text:p text:style-name="P13"><text:span text:style-name="T52">Astrogation<text:tab/><text:tab/></text:span><text:span text:style-name="T51">_</text:span></text:p>
        <text:p text:style-name="P13">Athletik<text:tab/><text:tab/><text:tab/><text:span text:style-name="T51">_</text:span></text:p>
        <text:p text:style-name="P14"><text:span text:style-name="T32"><text:tab/></text:span><text:span text:style-name="T53">Ausdauer</text:span><text:span text:style-name="T54"><text:tab/><text:tab/></text:span><text:span text:style-name="T55">_</text:span></text:p>
        <text:p text:style-name="P14"><text:span text:style-name="T56"><text:tab/></text:span><text:span text:style-name="T53">Geschick</text:span><text:span text:style-name="T54"><text:tab/><text:tab/></text:span><text:span text:style-name="T55">_</text:span><text:span text:style-name="T54"><text:tab/></text:span></text:p>
        <text:p text:style-name="P15"><text:tab/><text:span text:style-name="T57">Stärke</text:span><text:span text:style-name="T58"><text:tab/><text:tab/></text:span><text:span text:style-name="T51">_</text:span></text:p>
        <text:p text:style-name="P16">Aufklär<text:span text:style-name="T59">er<text:tab/><text:tab/><text:tab/></text:span><text:span text:style-name="T51">_</text:span></text:p>
        <text:p text:style-name="P17"><text:span text:style-name="T59">Ausbildung<text:tab/><text:tab/><text:tab/></text:span><text:span text:style-name="T51">_</text:span></text:p>
        <text:p text:style-name="P18"><text:tab/><text:span text:style-name="T60">__________</text:span><text:span text:style-name="T61">___<text:tab/></text:span><text:span text:style-name="T51">_</text:span></text:p>
        <text:p text:style-name="P18">Diplomatie<text:tab/><text:tab/><text:tab/><text:span text:style-name="T51">_</text:span></text:p>
        <text:p text:style-name="P19"><text:span text:style-name="T59">Elektronik<text:tab/><text:tab/><text:tab/></text:span><text:span text:style-name="T51">_</text:span><text:span text:style-name="T59"><text:line-break/><text:tab/></text:span><text:span text:style-name="T62">Computer<text:tab/><text:tab/></text:span><text:span text:style-name="T51">_</text:span><text:span text:style-name="T62"><text:line-break/><text:tab/></text:span><text:span text:style-name="T63">Fernsteuerung<text:tab/></text:span><text:span text:style-name="T51">_</text:span><text:span text:style-name="T62"><text:line-break/><text:tab/></text:span>Kommunikation<text:tab/><text:span text:style-name="T51">_</text:span><text:line-break/><text:tab/><text:span text:style-name="T63">Sensoren<text:tab/><text:tab/></text:span><text:span text:style-name="T51">_</text:span><text:span text:style-name="T62"><text:line-break/></text:span>Ermitteln<text:tab/><text:tab/><text:tab/><text:span text:style-name="T51">_</text:span></text:p>
        <text:p text:style-name="P20">Fahre<text:span text:style-name="T64">r<text:tab/><text:tab/><text:tab/></text:span><text:span text:style-name="T51">_</text:span></text:p>
        <text:p text:style-name="P21"><text:span text:style-name="T65"><text:tab/></text:span><text:span text:style-name="T66">Luftkissen<text:tab/><text:tab/></text:span><text:span text:style-name="T67">_</text:span><text:span text:style-name="T65"><text:line-break/><text:tab/></text:span><text:span text:style-name="T68">Mechs<text:tab/><text:tab/></text:span><text:span text:style-name="T67">_<text:line-break/></text:span><text:span text:style-name="T65"><text:tab/></text:span><text:span text:style-name="T69">Rad &amp; </text:span><text:span text:style-name="T65">Ketten<text:tab/></text:span><text:span text:style-name="T67">_</text:span></text:p>
        <text:p text:style-name="P22"><text:tab/><text:span text:style-name="T70">_____________<text:tab/>_</text:span></text:p>
        <text:p text:style-name="P23"><text:span text:style-name="T65">Fliege</text:span><text:span text:style-name="T71">r<text:tab/><text:tab/><text:tab/></text:span><text:span text:style-name="T67">_</text:span></text:p>
        <text:p text:style-name="P20"><text:tab/><text:span text:style-name="T72">Gleiter<text:tab/><text:tab/></text:span><text:span text:style-name="T51">_</text:span><text:span text:style-name="T72"><text:line-break/><text:tab/></text:span>Rotor<text:tab/><text:tab/><text:tab/><text:span text:style-name="T51">_</text:span></text:p>
        <text:p text:style-name="P20"><text:tab/>Tragflächen<text:tab/><text:span text:style-name="T51">_<text:line-break/><text:tab/></text:span><text:span text:style-name="T70">_____________<text:tab/>_</text:span></text:p>
        <text:p text:style-name="P24">Geselligkeit<text:tab/><text:tab/><text:tab/><text:span text:style-name="T51">_</text:span></text:p>
        <text:p text:style-name="P20">Glücksspiel<text:tab/><text:tab/><text:tab/><text:span text:style-name="T51">_</text:span></text:p>
        <text:p text:style-name="P20">H<text:span text:style-name="T73">a</text:span>nd<text:span text:style-name="T73">e</text:span>l<text:span text:style-name="T74">n</text:span><text:tab/><text:tab/><text:tab/><text:span text:style-name="T51">_</text:span></text:p>
        <text:p text:style-name="P25">Ingenieur<text:tab/><text:tab/><text:tab/><text:span text:style-name="T51">_</text:span></text:p>
        <text:p text:style-name="P26"><text:span text:style-name="T62"><text:tab/></text:span>Lebenserhaltung<text:tab/><text:span text:style-name="T51">_</text:span></text:p>
        <text:p text:style-name="P20"><text:tab/>Manöverantrieb<text:tab/><text:span text:style-name="T51">_</text:span></text:p>
        <text:p text:style-name="P26"><text:tab/>Reaktor<text:tab/><text:tab/><text:span text:style-name="T51">_</text:span></text:p>
        <text:p text:style-name="P20"><text:tab/>Sprungantrieb<text:tab/><text:span text:style-name="T51">_</text:span></text:p>
        <text:p text:style-name="P27">Kanonier <text:span text:style-name="T75">(Weltraum)</text:span><text:tab/><text:span text:style-name="T51">_</text:span></text:p>
        <text:p text:style-name="P28"><text:tab/>T<text:span text:style-name="T76">u</text:span>rm<text:span text:style-name="T77">schütze<text:tab/></text:span><text:span text:style-name="T51">_</text:span></text:p>
        <text:p text:style-name="P28"><text:tab/>Orbital<text:tab/><text:tab/><text:span text:style-name="T51">_</text:span><text:span text:style-name="T78"><text:line-break/></text:span><text:span text:style-name="T59">Kunst<text:tab/><text:tab/><text:tab/><text:tab/></text:span><text:span text:style-name="T51">_</text:span></text:p>
        <text:p text:style-name="P29"><text:tab/><text:span text:style-name="T60">__________</text:span><text:span text:style-name="T61">___<text:tab/></text:span><text:span text:style-name="T51">_</text:span></text:p>
        <text:p text:style-name="P29"><text:tab/><text:span text:style-name="T60">__________</text:span><text:span text:style-name="T61">___<text:tab/></text:span><text:span text:style-name="T51">_</text:span></text:p>
        <text:p text:style-name="P29">Mechanik<text:tab/><text:tab/><text:tab/><text:span text:style-name="T51">_</text:span></text:p>
        <text:p text:style-name="P30">Medizin<text:tab/><text:tab/><text:tab/><text:span text:style-name="T51">_</text:span></text:p>
        <text:p text:style-name="P31">Nahkampf<text:tab/><text:tab/><text:tab/><text:span text:style-name="T51">_</text:span></text:p>
        <text:p text:style-name="P32"><text:tab/>Klingen<text:tab/><text:tab/><text:span text:style-name="T51">_</text:span></text:p>
        <text:p text:style-name="P33"><text:span text:style-name="T65"><text:tab/>Unbewaffnet<text:tab/></text:span><text:span text:style-name="T67">_</text:span></text:p>
        <text:p text:style-name="P34"><text:span text:style-name="T51"><text:tab/></text:span><text:span text:style-name="T70">_____________<text:tab/>_</text:span></text:p>
        <text:p text:style-name="P35">Navigation <text:span text:style-name="T79">(planetar)</text:span><text:tab/><text:span text:style-name="T51">_</text:span><text:line-break/><text:span text:style-name="T80">Null-G<text:tab/><text:tab/><text:tab/></text:span><text:span text:style-name="T51">_</text:span></text:p>
        <text:p text:style-name="P36"><text:span text:style-name="T59">P</text:span><text:span text:style-name="T78">ilot </text:span><text:span text:style-name="T81">(Weltraum)</text:span><text:span text:style-name="T78"><text:tab/><text:tab/></text:span><text:span text:style-name="T51">_</text:span></text:p>
        <text:p text:style-name="P32"><text:tab/>Beiboote<text:tab/><text:tab/><text:span text:style-name="T51">_</text:span></text:p>
        <text:p text:style-name="P32"><text:tab/>Raumschiffe<text:tab/><text:span text:style-name="T51">_</text:span></text:p>
        <text:p text:style-name="P33"><text:span text:style-name="T65"><text:tab/></text:span><text:span text:style-name="T82">Große</text:span><text:span text:style-name="T65"> Schiffe<text:tab/></text:span><text:span text:style-name="T67">_</text:span></text:p>
        <text:p text:style-name="P37"><text:span text:style-name="T80">Raumanzug<text:tab/><text:tab/></text:span><text:span text:style-name="T51">_</text:span><text:span text:style-name="T80"><text:line-break/></text:span>Recht<text:tab/><text:tab/><text:tab/><text:tab/><text:span text:style-name="T51">_</text:span></text:p>
        <text:p text:style-name="P28"><text:span text:style-name="T64">Schleichen<text:tab/><text:tab/><text:tab/></text:span><text:span text:style-name="T51">_</text:span><text:span text:style-name="T64"><text:line-break/></text:span><text:span text:style-name="T83">Schuss</text:span>waffen<text:tab/><text:tab/><text:span text:style-name="T51">_</text:span></text:p>
        <text:p text:style-name="P38"><text:tab/>Energie<text:tab/><text:tab/><text:span text:style-name="T51">_</text:span></text:p>
        <text:p text:style-name="P38"><text:tab/>Projektil<text:tab/><text:tab/><text:span text:style-name="T51">_</text:span></text:p>
        <text:p text:style-name="P39">Schwere Waffen<text:tab/><text:tab/><text:span text:style-name="T51">_</text:span></text:p>
        <text:p text:style-name="P40"><text:tab/><text:span text:style-name="T76">Bordschütze<text:tab/></text:span><text:span text:style-name="T51">_</text:span></text:p>
        <text:p text:style-name="P40"><text:tab/>Artillerie<text:tab/><text:tab/><text:span text:style-name="T51">_</text:span></text:p>
        <text:p text:style-name="P32"><text:tab/>Tragbare<text:tab/><text:tab/><text:span text:style-name="T51">_</text:span></text:p>
        <text:p text:style-name="P41"/>
        <text:p text:style-name="P42">Seefahr<text:span text:style-name="T64">er<text:tab/><text:tab/><text:tab/></text:span><text:span text:style-name="T51">_</text:span></text:p>
        <text:p text:style-name="P43"><text:tab/><text:span text:style-name="T60">__________</text:span><text:span text:style-name="T61">___<text:tab/></text:span><text:span text:style-name="T51">_</text:span></text:p>
        <text:p text:style-name="P34"><text:span text:style-name="T51"><text:tab/></text:span><text:span text:style-name="T70">_____________<text:tab/>_</text:span></text:p>
        <text:p text:style-name="P44">Sprachen<text:tab/><text:tab/><text:tab/><text:span text:style-name="T51">_</text:span></text:p>
        <text:p text:style-name="P45"><text:tab/><text:span text:style-name="T60">__________</text:span><text:span text:style-name="T61">___<text:tab/></text:span><text:span text:style-name="T51">_</text:span></text:p>
        <text:p text:style-name="P32">Sprengstoff<text:tab/><text:tab/><text:tab/><text:span text:style-name="T51">_</text:span></text:p>
        <text:p text:style-name="P46">Steward<text:tab/><text:tab/><text:tab/><text:span text:style-name="T51">_</text:span></text:p>
        <text:p text:style-name="P47">Taktik<text:tab/><text:tab/><text:tab/><text:span text:style-name="T51">_</text:span></text:p>
        <text:p text:style-name="P47"><text:tab/><text:span text:style-name="T84">P</text:span><text:span text:style-name="T85">lanetar<text:tab/><text:tab/></text:span><text:span text:style-name="T51">_</text:span></text:p>
        <text:p text:style-name="P47"><text:tab/><text:span text:style-name="T85">Weltraum<text:tab/><text:tab/></text:span><text:span text:style-name="T51">_</text:span></text:p>
        <text:p text:style-name="P48">Täuschen<text:tab/><text:tab/><text:tab/><text:span text:style-name="T51">_</text:span></text:p>
        <text:p text:style-name="P32">Tiere<text:tab/><text:tab/><text:tab/><text:tab/><text:span text:style-name="T51">_</text:span></text:p>
        <text:p text:style-name="P32"><text:tab/>Abrichten<text:tab/><text:tab/><text:span text:style-name="T51">_</text:span></text:p>
        <text:p text:style-name="P32"><text:tab/>Tiermedizin<text:tab/><text:span text:style-name="T51">_</text:span></text:p>
        <text:p text:style-name="P49">Überleben<text:tab/><text:tab/><text:tab/><text:span text:style-name="T51">_</text:span></text:p>
        <text:p text:style-name="P50">Überreden<text:tab/><text:tab/><text:tab/><text:span text:style-name="T51">_</text:span></text:p>
        <text:p text:style-name="P24">Unterwelt<text:tab/><text:tab/><text:tab/><text:span text:style-name="T51">_</text:span></text:p>
        <text:p text:style-name="P51"><text:span text:style-name="T86">Verwaltung<text:tab/><text:tab/><text:tab/></text:span><text:span text:style-name="T51">_</text:span><text:span text:style-name="T86"><text:line-break/></text:span><text:span text:style-name="T87">W</text:span><text:span text:style-name="T78">issenschaft<text:tab/><text:tab/></text:span><text:span text:style-name="T51">_</text:span><text:span text:style-name="T78"><text:line-break/></text:span><text:tab/><text:span text:style-name="T60">__________</text:span><text:span text:style-name="T61">___<text:tab/></text:span><text:span text:style-name="T51">_</text:span></text:p>
        <text:p text:style-name="P52"><text:tab/><text:span text:style-name="T60">__________</text:span><text:span text:style-name="T61">___<text:tab/></text:span><text:span text:style-name="T51">_</text:span><text:span text:style-name="T61"><text:line-break/></text:span></text:p>
      </text:section>
      <text:p text:style-name="P53"><text:span text:style-name="T88">Rüstung</text:span><text:span text:style-name="T88"><text:tab/><text:tab/></text:span><text:span text:style-name="T89">TL<text:tab/></text:span><text:span text:style-name="T90">Schutz<text:tab/>Strahlung<text:tab/>Gewicht</text:span><text:span text:style-name="T91"><text:tab/></text:span><text:span text:style-name="T92">Ausr</text:span><text:span text:style-name="T88">üstung</text:span><text:span text:style-name="T88"><text:tab/><text:tab/><text:tab/></text:span><text:span text:style-name="T89">TL<text:tab/></text:span><text:span text:style-name="T90">Gewicht<text:tab/></text:span><text:span text:style-name="T89">Effekt<text:tab/><text:tab/></text:span></text:p>
      <text:p text:style-name="P54"/>
      <text:p text:style-name="P54"/>
      <text:p text:style-name="P55"><text:span text:style-name="T93"/></text:p>
      <text:p text:style-name="P55"><text:span text:style-name="T92">Waffen</text:span><text:span text:style-name="T88"><text:tab/><text:tab/></text:span><text:span text:style-name="T89">TL</text:span><text:span text:style-name="T90"><text:tab/></text:span><text:span text:style-name="T89">Reichweite </text:span><text:span text:style-name="T94">[m]</text:span><text:span text:style-name="T90"><text:tab/></text:span><text:span text:style-name="T89">Schaden<text:tab/>Gewicht<text:tab/>Munition<text:tab/></text:span><text:span text:style-name="T95"><text:tab/></text:span><text:span text:style-name="T96">Implantate<text:tab/><text:tab/></text:span><text:span text:style-name="T89">TL</text:span><text:span text:style-name="T90"><text:tab/></text:span><text:span text:style-name="T89">Effekt<text:tab/><text:tab/></text:span></text:p>
      <text:p text:style-name="P56"/>
      <text:p text:style-name="P56"/>
      <text:p text:style-name="P57"/>
      <text:p text:style-name="P58"><text:span text:style-name="T97"/></text:p>
      <text:p text:style-name="P58"><text:line-break/>Term<text:tab/><text:tab/>Karriere/Zweig<text:tab/>Skills<text:tab/><text:tab/><text:tab/><text:tab/><text:tab/><text:tab/><text:tab/><text:tab/><text:tab/><text:span text:style-name="T98">Rang<text:tab/></text:span>Kontakte<text:tab/><text:tab/><text:span text:style-name="T99">Abschläge</text:span><text:tab/></text:p>
      <text:p text:style-name="P59"><text:span text:style-name="T100">Jugend<text:tab/><text:tab/><text:tab/><text:tab/></text:span></text:p>
      <text:p text:style-name="P59">0<text:span text:style-name="T101"> </text:span><text:span text:style-name="T102">18-</text:span><text:span text:style-name="T103">22</text:span><text:span text:style-name="T102"><text:tab/></text:span><text:span text:style-name="T100"><text:tab/><text:tab/><text:tab/><text:tab/></text:span></text:p>
      <text:p text:style-name="P59">1<text:span text:style-name="T101"> </text:span><text:span text:style-name="T102">22-</text:span><text:span text:style-name="T103">26</text:span></text:p>
      <text:p text:style-name="P60">2<text:span text:style-name="T101"> </text:span><text:span text:style-name="T102">26-</text:span><text:span text:style-name="T103">30</text:span></text:p>
      <text:p text:style-name="P60">3<text:span text:style-name="T101"> </text:span><text:span text:style-name="T102">30-</text:span><text:span text:style-name="T103">34</text:span></text:p>
      <text:p text:style-name="P61">4<text:span text:style-name="T101"> </text:span><text:span text:style-name="T102">34-</text:span><text:span text:style-name="T103">38</text:span></text:p>
      <text:p text:style-name="P61">5<text:span text:style-name="T101"> </text:span><text:span text:style-name="T102">3</text:span><text:span text:style-name="T103">8-42</text:span></text:p>
      <text:p text:style-name="P61">6<text:span text:style-name="T101"> </text:span><text:span text:style-name="T102">4</text:span><text:span text:style-name="T103">2-46</text:span></text:p>
      <text:p text:style-name="P62"><text:span text:style-name="T104">Jugend</text:span><text:span text:style-name="T105"><text:tab/></text:span><text:span text:style-name="T106">Bildung+3 Skills auf 0</text:span><text:span text:style-name="T105"><text:tab/></text:span><text:span text:style-name="T107">Verwaltung, </text:span><text:span text:style-name="T108">Tiere, Kunst, </text:span><text:span text:style-name="T109">Athletik, </text:span><text:span text:style-name="T107">Geselligkeit, </text:span><text:span text:style-name="T108">Fahrer, Wissenschaft, </text:span><text:span text:style-name="T109">Se</text:span><text:span text:style-name="T108">efahrer, </text:span><text:span text:style-name="T107">Unterwelt,<text:line-break/><text:tab/><text:tab/><text:tab/><text:tab/><text:tab/><text:tab/>Überleben</text:span><text:span text:style-name="T110">, </text:span><text:span text:style-name="T107">Raumanzug, </text:span><text:span text:style-name="T111">E</text:span><text:span text:style-name="T109">le</text:span><text:span text:style-name="T108">k</text:span><text:span text:style-name="T109">troni</text:span><text:span text:style-name="T108">k, Flieger, </text:span><text:span text:style-name="T107">Sprachen, </text:span><text:span text:style-name="T110">Mechani</text:span><text:span text:style-name="T107">k, </text:span><text:span text:style-name="T110">Medi</text:span><text:span text:style-name="T107">zin, </text:span><text:span text:style-name="T112">Ausbildun</text:span><text:span text:style-name="T106">g</text:span><text:span text:style-name="T113"><text:line-break/></text:span><text:span text:style-name="T114">0 </text:span><text:span text:style-name="T115">Universität</text:span><text:span text:style-name="T114"><text:tab/><text:tab/><text:tab/><text:tab/>Bewerbung: Bildung 6+<text:tab/><text:tab/>Abschluss: Intellekt 6+ (Auszeichnung </text:span><text:span text:style-name="T116">≥</text:span><text:span text:style-name="T117">10)</text:span><text:span text:style-name="T118"><text:line-break/></text:span><text:span text:style-name="T119"><text:tab/><text:tab/><text:tab/><text:tab/><text:tab/><text:tab/></text:span><text:span text:style-name="T120">+1 wenn </text:span><text:span text:style-name="T121">Sozialst</text:span><text:span text:style-name="T120">atus</text:span><text:span text:style-name="T122">≥</text:span><text:span text:style-name="T120">9</text:span><text:span text:style-name="T123"><text:line-break/></text:span><text:span text:style-name="T114">0 </text:span><text:span text:style-name="T115">Militär-Akademie</text:span><text:span text:style-name="T114"><text:tab/></text:span><text:span text:style-name="T115">Armee</text:span><text:span text:style-name="T114"><text:tab/>Bewerbung: Ausdauer 7+<text:tab/>Abschluss: Intellekt 7+ (Auszeichnung </text:span><text:span text:style-name="T116">≥</text:span><text:span text:style-name="T117">11)</text:span><text:span text:style-name="T118"><text:line-break/> <text:s text:c="2"/></text:span><text:span text:style-name="T124"><text:tab/><text:tab/></text:span><text:span text:style-name="T118"><text:tab/><text:tab/></text:span><text:span text:style-name="T115">Marines</text:span><text:span text:style-name="T114"><text:tab/>Bewerbung: Ausdauer 8+<text:tab/>Abschluss: Intellekt 7+ (Auszeichnung </text:span><text:span text:style-name="T116">≥</text:span><text:span text:style-name="T117">11)</text:span><text:span text:style-name="T118"><text:line-break/><text:tab/><text:tab/><text:tab/><text:tab/></text:span><text:span text:style-name="T115">Flotte</text:span><text:span text:style-name="T114"><text:tab/>Bewerbung: Intellekt 8+<text:tab/>Abschluss: Intellekt 7+ (Auszeichnung </text:span><text:span text:style-name="T116">≥</text:span><text:span text:style-name="T117">11)<text:line-break/></text:span><text:span text:style-name="T119"><text:tab/><text:tab/><text:tab/><text:tab/><text:tab/><text:tab/></text:span><text:span text:style-name="T120">+1 wenn </text:span><text:span text:style-name="T121">Sozialst</text:span><text:span text:style-name="T120">atus</text:span><text:span text:style-name="T122">≥</text:span><text:span text:style-name="T120">8</text:span><text:span text:style-name="T123"><text:line-break/></text:span><text:span text:style-name="T125">Karriere<text:tab/><text:tab/>Bewerbung<text:tab/><text:tab/></text:span><text:span text:style-name="T126">Zweig</text:span><text:span text:style-name="T125"><text:tab/><text:tab/><text:tab/></text:span><text:span text:style-name="T127">Durchkommen</text:span><text:span text:style-name="T125"><text:tab/>Beförderung<text:tab/></text:span><text:span text:style-name="T128">Fortgeschr.<text:tab/></text:span><text:span text:style-name="T129">Offizier<text:tab/></text:span></text:p>
      <text:p text:style-name="P63"><text:span text:style-name="T130">1 </text:span>Agent <text:span text:style-name="T131">(2</text:span><text:span text:style-name="T130">2</text:span><text:span text:style-name="T131">)</text:span><text:tab/>Intellekt 6+<text:tab/><text:tab/><text:span text:style-name="T132">Polizei<text:tab/><text:tab/><text:tab/>Ausdauer 6+<text:tab/>Intellekt 6+<text:tab/></text:span><text:span text:style-name="T133"><text:tab/></text:span><text:span text:style-name="T134">Bildung</text:span><text:span text:style-name="T135">≥</text:span><text:span text:style-name="T136">8</text:span></text:p>
      <text:p text:style-name="P64"><text:tab/><text:tab/><text:tab/><text:tab/><text:tab/><text:tab/>Geheimdienst<text:tab/><text:tab/>Intellekt 7+<text:tab/><text:tab/>Intellekt 5+</text:p>
      <text:p text:style-name="P64"><text:tab/><text:tab/><text:tab/><text:tab/><text:tab/><text:tab/><text:span text:style-name="T137">Industriespion</text:span><text:tab/><text:tab/>Intellekt 5+<text:tab/><text:tab/>Intellekt 7+</text:p>
      <text:p text:style-name="P63"><text:span text:style-name="T130">2 </text:span>Armee<text:span text:style-name="T132"> </text:span><text:span text:style-name="T131">(2</text:span><text:span text:style-name="T130">4</text:span><text:span text:style-name="T138">)</text:span><text:tab/>Ausdauer 5+<text:tab/><text:span text:style-name="T132">Logistik<text:tab/><text:tab/><text:tab/>Ausdauer 5+<text:tab/>Bildung 7+<text:tab/><text:tab/></text:span><text:span text:style-name="T134">Bildung</text:span><text:span text:style-name="T135">≥</text:span><text:span text:style-name="T136">8</text:span><text:span text:style-name="T132"><text:tab/>Sozialst. </text:span><text:span text:style-name="T139">8</text:span><text:span text:style-name="T132">+</text:span></text:p>
      <text:p text:style-name="P64"><text:tab/><text:tab/><text:tab/>-<text:span text:style-name="T140">2 wenn über 30</text:span><text:tab/>Infanterie<text:tab/><text:tab/><text:tab/>Stärke 6+<text:tab/><text:tab/>Ausdauer 6+</text:p>
      <text:p text:style-name="P64"><text:tab/><text:tab/><text:tab/><text:tab/><text:tab/><text:tab/>M<text:span text:style-name="T141">echanisiert</text:span><text:span text:style-name="T142">e Inf</text:span><text:span text:style-name="T143">ant.</text:span><text:tab/>Geschick 7+<text:tab/>Intellekt 5+</text:p>
      <text:p text:style-name="P63"><text:span text:style-name="T130">3 </text:span>Zivil<text:span text:style-name="T132"> </text:span><text:span text:style-name="T131">(2</text:span><text:span text:style-name="T130">6</text:span><text:span text:style-name="T131">)</text:span><text:tab/><text:tab/>Bildung 5+<text:tab/><text:tab/><text:span text:style-name="T132">Angestellter<text:tab/><text:tab/>Sozialstatus 6+<text:tab/>Intellekt 6+<text:tab/><text:tab/></text:span><text:span text:style-name="T134">Bildung</text:span><text:span text:style-name="T135">≥</text:span><text:span text:style-name="T136">10</text:span></text:p>
      <text:p text:style-name="P64"><text:tab/><text:tab/><text:tab/><text:tab/><text:tab/><text:tab/>Arbeiter<text:tab/><text:tab/><text:tab/>Ausdauer 4+<text:tab/>Bildung 8+</text:p>
      <text:p text:style-name="P64"><text:tab/><text:tab/><text:tab/><text:tab/><text:tab/><text:tab/><text:span text:style-name="T144">Siedler</text:span><text:tab/><text:tab/><text:tab/>Intellekt 7+<text:tab/><text:tab/>Ausdauer 5+</text:p>
      <text:p text:style-name="P63"><text:span text:style-name="T130">4 </text:span>Herumtreiber<text:span text:style-name="T132"> </text:span><text:span text:style-name="T131">(2</text:span><text:span text:style-name="T130">8</text:span><text:span text:style-name="T131">)</text:span><text:tab/>-<text:tab/><text:tab/><text:span text:style-name="T145">Aussteiger </text:span><text:span text:style-name="T146">(Barbar)</text:span><text:span text:style-name="T132"><text:tab/>Ausdauer 7+<text:tab/></text:span><text:span text:style-name="T147">S</text:span><text:span text:style-name="T132">tärke 7+<text:tab/><text:tab/></text:span></text:p>
      <text:p text:style-name="P64"><text:tab/><text:tab/><text:tab/><text:tab/><text:tab/><text:tab/>Streuner<text:tab/><text:tab/><text:tab/>Ausdauer 7+<text:tab/>Intellekt 7+</text:p>
      <text:p text:style-name="P64"><text:tab/><text:tab/><text:tab/><text:tab/><text:tab/><text:tab/><text:span text:style-name="T148">Schrottsammler</text:span><text:tab/><text:tab/>Geschick 7+<text:tab/>Ausdauer 7+</text:p>
      <text:p text:style-name="P63"><text:span text:style-name="T130">5 </text:span>Unterhaltung<text:span text:style-name="T132"> </text:span><text:span text:style-name="T131">(</text:span><text:span text:style-name="T130">30</text:span><text:span text:style-name="T131">)</text:span><text:span text:style-name="T138"> </text:span>Ges<text:span text:style-name="T149">ch.</text:span>/Int. 5+ <text:span text:style-name="T132">Künstler<text:tab/><text:tab/><text:tab/>Sozialstatus 6+<text:tab/>Intellekt 6+<text:tab/><text:tab/></text:span><text:span text:style-name="T134">Bildung</text:span><text:span text:style-name="T135">≥</text:span><text:span text:style-name="T136">10</text:span></text:p>
      <text:p text:style-name="P64"><text:tab/><text:tab/><text:tab/><text:tab/><text:tab/><text:tab/>Journalist<text:tab/><text:tab/><text:tab/>Bildung 7+<text:tab/><text:tab/>Intellekt 5+</text:p>
      <text:p text:style-name="P64"><text:tab/><text:tab/><text:tab/><text:tab/><text:tab/><text:tab/><text:span text:style-name="T150">Darsteller<text:tab/><text:tab/></text:span><text:tab/>Intellekt 5+<text:tab/><text:tab/>Geschick 7+</text:p>
      <text:p text:style-name="P63"><text:span text:style-name="T130">6 </text:span>Marines<text:span text:style-name="T132"> </text:span><text:span text:style-name="T131">(30)</text:span><text:tab/>Ausdauer 6+<text:tab/><text:span text:style-name="T132">Logistik<text:tab/><text:tab/><text:tab/>Ausdauer 5+<text:tab/>Bildung 7+<text:tab/><text:tab/></text:span><text:span text:style-name="T134">Bildung</text:span><text:span text:style-name="T135">≥</text:span><text:span text:style-name="T136">8</text:span><text:span text:style-name="T132"><text:tab/>Sozialst. </text:span><text:span text:style-name="T139">8</text:span><text:span text:style-name="T132">+</text:span></text:p>
      <text:p text:style-name="P64"><text:tab/><text:tab/><text:tab/>-<text:span text:style-name="T140">2 wenn über 30</text:span><text:tab/><text:span text:style-name="T151">Enter</text:span><text:span text:style-name="T152">kommando</text:span><text:tab/><text:tab/>Ausdauer 6+<text:tab/>Bildung 6+</text:p>
      <text:p text:style-name="P64"><text:tab/><text:tab/><text:tab/><text:tab/><text:tab/><text:tab/><text:span text:style-name="T153">Boden</text:span><text:span text:style-name="T152">truppen</text:span><text:tab/><text:tab/>Ausdauer 7+<text:tab/>Bildung 5+</text:p>
      <text:p text:style-name="P63"><text:span text:style-name="T130">7 </text:span>Händler<text:span text:style-name="T132"> </text:span><text:span text:style-name="T131">(32)</text:span><text:tab/>Intellekt 4+<text:tab/><text:tab/><text:span text:style-name="T132">Handelsmarine<text:tab/><text:tab/>Bildung 5+<text:tab/><text:tab/>Intellekt 7+<text:tab/><text:tab/></text:span><text:span text:style-name="T134">Bildung</text:span><text:span text:style-name="T135">≥</text:span><text:span text:style-name="T136">8</text:span></text:p>
      <text:p text:style-name="P64"><text:tab/><text:tab/><text:tab/><text:tab/><text:tab/><text:tab/>Freihändler<text:tab/><text:tab/><text:tab/>Geschick 6+<text:tab/>Intellekt 6+</text:p>
      <text:p text:style-name="P64"><text:tab/><text:tab/><text:tab/><text:tab/><text:tab/><text:tab/><text:span text:style-name="T154">Kaufmann/</text:span><text:span text:style-name="T155">Broker</text:span><text:tab/>Bildung 5+<text:tab/><text:tab/>Intellekt 7+</text:p>
      <text:p text:style-name="P65"><text:span text:style-name="T130">8 </text:span><text:span text:style-name="T156">Flotte</text:span><text:span text:style-name="T132"> </text:span><text:span text:style-name="T131">(34)</text:span><text:tab/>Intellekt 6+<text:tab/><text:tab/><text:span text:style-name="T157">Crew</text:span><text:span text:style-name="T158"><text:tab/></text:span><text:span text:style-name="T132"><text:tab/><text:tab/><text:tab/>Intellekt 5+</text:span><text:span text:style-name="T159"><text:tab/><text:tab/>Ausdauer 7+<text:tab/></text:span><text:span text:style-name="T134">Bildung</text:span><text:span text:style-name="T135">≥</text:span><text:span text:style-name="T136">8</text:span><text:span text:style-name="T159"><text:tab/>Sozialst. </text:span><text:span text:style-name="T139">8</text:span><text:span text:style-name="T159">+</text:span></text:p>
      <text:p text:style-name="P66"><text:tab/><text:span text:style-name="T160"><text:tab/><text:tab/>-</text:span><text:span text:style-name="T140">2 wenn über 34</text:span><text:span text:style-name="T160"><text:tab/></text:span>Ingenieur/Kanonier<text:tab/>Intellekt 6+<text:span text:style-name="T160"><text:tab/><text:tab/>Ausdauer </text:span>6<text:span text:style-name="T160">+</text:span></text:p>
      <text:p text:style-name="P66"><text:tab/><text:span text:style-name="T160"><text:tab/><text:tab/><text:tab/><text:tab/><text:tab/></text:span><text:span text:style-name="T158">Fl</text:span><text:span text:style-name="T161">ie</text:span><text:span text:style-name="T158">g</text:span><text:span text:style-name="T161">er</text:span><text:tab/><text:tab/><text:tab/>Geschick 7+<text:span text:style-name="T160"><text:tab/>Ausdauer </text:span>5<text:span text:style-name="T160">+</text:span></text:p>
      <text:p text:style-name="P65"><text:span text:style-name="T130">9 </text:span>Adel<text:span text:style-name="T132"> </text:span><text:span text:style-name="T131">(36)</text:span><text:tab/><text:tab/>Sozialstatus 10+<text:tab/><text:span text:style-name="T162">Regierung</text:span><text:span text:style-name="T132"><text:tab/><text:tab/><text:tab/>Intellekt 4+</text:span><text:span text:style-name="T159"><text:tab/><text:tab/>Ausdauer </text:span><text:span text:style-name="T132">6</text:span><text:span text:style-name="T159">+<text:tab/></text:span><text:span text:style-name="T134">Bildung</text:span><text:span text:style-name="T135">≥</text:span><text:span text:style-name="T136">8</text:span></text:p>
      <text:p text:style-name="P66"><text:span text:style-name="T142"><text:tab/> <text:s/></text:span><text:span text:style-name="T163">automatisch bei </text:span><text:span text:style-name="T164">Sozialst</text:span><text:span text:style-name="T163">atus</text:span><text:span text:style-name="T165">≥10</text:span><text:span text:style-name="T160"><text:tab/></text:span>Diplomat<text:tab/><text:tab/><text:tab/>Intellekt 5+<text:span text:style-name="T160"><text:tab/><text:tab/></text:span>Sozialstatus<text:span text:style-name="T160"> 7+</text:span></text:p>
      <text:p text:style-name="P66"><text:tab/><text:span text:style-name="T160"><text:tab/><text:tab/><text:tab/><text:tab/><text:tab/></text:span>Dilettant<text:tab/><text:tab/><text:tab/>Sozialstatus 3+<text:span text:style-name="T160"><text:tab/></text:span>Intellekt<text:span text:style-name="T160"> </text:span>8<text:span text:style-name="T160">+</text:span></text:p>
      <text:p text:style-name="P67"><text:span text:style-name="T130">10 </text:span><text:span text:style-name="T166">Gangster</text:span><text:span text:style-name="T132"> </text:span><text:span text:style-name="T131">(38)</text:span><text:tab/>Geschick 6+<text:tab/><text:span text:style-name="T132">Dieb<text:tab/><text:tab/><text:tab/><text:tab/>Intellekt 6+<text:tab/><text:tab/>Geschick 6+<text:tab/></text:span><text:span text:style-name="T134">Bildung</text:span><text:span text:style-name="T135">≥</text:span><text:span text:style-name="T136">10</text:span></text:p>
      <text:p text:style-name="P68"><text:tab/><text:span text:style-name="T160"><text:tab/><text:tab/><text:tab/><text:tab/><text:tab/></text:span><text:span text:style-name="T167">Schläger<text:tab/><text:tab/></text:span><text:tab/><text:span text:style-name="T160">Ausdauer</text:span> 6+<text:tab/><text:span text:style-name="T160">Stärke</text:span> 6+</text:p>
      <text:p text:style-name="P68"><text:tab/><text:span text:style-name="T160"><text:tab/><text:tab/><text:tab/><text:tab/><text:tab/></text:span>Pirat<text:tab/><text:tab/><text:tab/><text:tab/><text:span text:style-name="T168">Geschick</text:span> 6+<text:tab/><text:span text:style-name="T168">Intellekt</text:span> 6+</text:p>
      <text:p text:style-name="P69"><text:span text:style-name="T130">11 </text:span>Gelehrter<text:span text:style-name="T132"> </text:span><text:span text:style-name="T131">(40)</text:span><text:tab/><text:span text:style-name="T169">Intellekt 6+<text:tab/><text:tab/></text:span><text:span text:style-name="T132">Feldforscher<text:tab/><text:tab/>Ausdauer 6+<text:tab/>Intellekt 6+<text:tab/><text:tab/></text:span><text:span text:style-name="T134">Bildung</text:span><text:span text:style-name="T135">≥</text:span><text:span text:style-name="T136">10</text:span></text:p>
      <text:p text:style-name="P70"><text:tab/><text:span text:style-name="T160"><text:tab/><text:tab/><text:tab/><text:tab/><text:tab/></text:span><text:span text:style-name="T142">Grundlagenf</text:span><text:span text:style-name="T170">orscher</text:span><text:tab/>Ausdauer 4+<text:tab/>Intellekt 8+</text:p>
      <text:p text:style-name="P70"><text:tab/><text:span text:style-name="T160"><text:tab/><text:tab/><text:tab/><text:tab/><text:tab/></text:span>Mediziner<text:tab/><text:tab/><text:tab/><text:span text:style-name="T160">Bildung</text:span> 4+<text:tab/><text:tab/><text:span text:style-name="T160">Bildung</text:span> 8+</text:p>
      <text:p text:style-name="P71"><text:span text:style-name="T130">12 </text:span>Scout<text:span text:style-name="T132"> </text:span><text:span text:style-name="T131">(42)</text:span><text:tab/>Intellekt 5+<text:tab/><text:tab/><text:span text:style-name="T132">Kurier<text:tab/><text:tab/><text:tab/>Ausdauer 5+<text:tab/>Bildung 9+<text:tab/><text:tab/></text:span><text:span text:style-name="T134">Bildung</text:span><text:span text:style-name="T135">≥</text:span><text:span text:style-name="T136">8</text:span></text:p>
      <text:p text:style-name="P72"><text:tab/><text:span text:style-name="T160"><text:tab/><text:tab/><text:tab/><text:tab/><text:tab/></text:span>Vermesser<text:tab/><text:tab/><text:tab/>Ausdauer 6+<text:tab/><text:span text:style-name="T166">I</text:span><text:span text:style-name="T171">ntellekt</text:span> 8+</text:p>
      <text:p text:style-name="P72"><text:tab/><text:span text:style-name="T160"><text:tab/><text:tab/><text:tab/><text:tab/><text:tab/></text:span><text:span text:style-name="T172">Erkunder</text:span><text:tab/><text:tab/><text:tab/>Ausdauer 7+<text:tab/>Bildung 7+</text:p>
      <text:p text:style-name="P73"><text:span text:style-name="T130">13 </text:span>Gefängnis<text:span text:style-name="T132"> </text:span><text:span text:style-name="T131">(54)</text:span><text:tab/>-<text:tab/><text:tab/><text:span text:style-name="T132">Insasse<text:tab/><text:tab/><text:tab/>Ausdauer 7+<text:tab/>Stärke 7+<text:tab/><text:tab/></text:span></text:p>
      <text:p text:style-name="P74"><text:tab/><text:span text:style-name="T160"><text:tab/><text:tab/><text:tab/><text:tab/><text:tab/></text:span><text:span text:style-name="T173">Brutalo</text:span><text:tab/><text:tab/><text:tab/>Stärke 8+<text:tab/><text:tab/>Ausdauer 6+</text:p>
      <text:p text:style-name="P74"><text:tab/><text:span text:style-name="T160"><text:tab/><text:tab/><text:tab/><text:tab/><text:tab/></text:span>Dealer<text:tab/><text:tab/><text:tab/>Intellekt 9+<text:tab/><text:tab/>Ausdauer 5+</text:p>
      <text:p text:style-name="P75"><text:span text:style-name="T130">X </text:span>Psioniker<text:span text:style-name="T132"> </text:span><text:span text:style-name="T131">(2</text:span><text:span text:style-name="T174">36</text:span><text:span text:style-name="T131">)</text:span><text:span text:style-name="T132"><text:tab/></text:span>PSI 6+<text:tab/><text:tab/><text:span text:style-name="T175">Wildes Talent<text:tab/><text:tab/>Sozialstatus 6+<text:tab/>Intellekt 8+<text:tab/><text:tab/></text:span><text:span text:style-name="T134">Bildung</text:span><text:span text:style-name="T135">≥</text:span><text:span text:style-name="T136">8</text:span></text:p>
      <text:p text:style-name="P70"><text:tab/><text:span text:style-name="T160"><text:tab/><text:tab/><text:tab/><text:tab/><text:tab/></text:span><text:span text:style-name="T155">Psi-</text:span><text:span text:style-name="T176">Gelehrter</text:span><text:span text:style-name="T177"><text:tab/><text:tab/>Bildung 4+<text:tab/><text:tab/>Bildung 8+</text:span></text:p>
      <text:p text:style-name="P76"><text:tab/><text:tab/><text:tab/><text:tab/><text:tab/><text:tab/>Psi-Krieger<text:tab/><text:tab/><text:tab/>Ausdauer 6+<text:tab/>Ausdauer 6+</text:p>
      <text:p text:style-name="P75"><text:span text:style-name="T178">Truther</text:span><text:span text:style-name="T132"> </text:span><text:span text:style-name="T131">(</text:span><text:span text:style-name="T179">C.34</text:span><text:span text:style-name="T131">)</text:span><text:span text:style-name="T138"><text:tab/></text:span>-<text:span text:style-name="T159"><text:tab/><text:tab/><text:tab/>-<text:tab/></text:span><text:span text:style-name="T175"><text:tab/><text:tab/><text:tab/></text:span><text:span text:style-name="T179">Rang</text:span><text:span text:style-name="T175"> </text:span><text:span text:style-name="T179">4</text:span><text:span text:style-name="T175">+<text:tab/><text:tab/>-</text:span></text:p>
      <text:p text:style-name="P75"><text:span text:style-name="T178">Religiöser</text:span><text:span text:style-name="T132"> </text:span><text:span text:style-name="T131">(</text:span><text:span text:style-name="T179">C. 36</text:span><text:span text:style-name="T131">)</text:span><text:tab/>-<text:tab/><text:tab/><text:span text:style-name="T159"><text:tab/></text:span><text:span text:style-name="T179">Anerkannte Religion</text:span><text:span text:style-name="T175"><text:tab/>Sozialstatus </text:span><text:span text:style-name="T179">3</text:span><text:span text:style-name="T175">+<text:tab/>Sozialstatus 8+</text:span></text:p>
      <text:p text:style-name="P75"><text:span text:style-name="T159"><text:tab/><text:tab/><text:tab/><text:tab/><text:tab/><text:tab/></text:span><text:span text:style-name="T179">Missionar</text:span><text:span text:style-name="T180"><text:tab/><text:tab/></text:span><text:span text:style-name="T175"><text:tab/></text:span><text:span text:style-name="T181">Intellekt</text:span><text:span text:style-name="T175"> </text:span><text:span text:style-name="T180">6</text:span><text:span text:style-name="T175">+<text:tab/><text:tab/>Sozialstatus </text:span><text:span text:style-name="T180">7</text:span><text:span text:style-name="T175">+</text:span></text:p>
      <text:p text:style-name="P75"><text:span text:style-name="T159"><text:tab/><text:tab/><text:tab/><text:tab/><text:tab/><text:tab/></text:span><text:span text:style-name="T182">Fanatiker</text:span><text:span text:style-name="T179"><text:tab/><text:tab/></text:span><text:span text:style-name="T175"><text:tab/></text:span><text:span text:style-name="T181">Intellekt</text:span><text:span text:style-name="T175"> </text:span><text:span text:style-name="T183">8</text:span><text:span text:style-name="T175">+<text:tab/><text:tab/></text:span><text:span text:style-name="T181">Intellekt</text:span><text:span text:style-name="T175"> </text:span><text:span text:style-name="T183">5</text:span><text:span text:style-name="T175">+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S Gothic" svg:font-family="'MS Gothic'" style:font-family-generic="modern" style:font-pitch="fixed"/>
    <style:font-face style:name="Microsoft YaHei" svg:font-family="'Microsoft YaHei'"/>
    <style:font-face style:name="NSimSun" svg:font-family="NSimSun"/>
    <style:font-face style:name="OpenSymbol" svg:font-family="OpenSymbol" style:font-charset="x-symbol"/>
    <style:font-face style:name="Yu Mincho" svg:font-family="'Yu Mincho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0mm" style:writing-mode="page"/>
      <style:text-properties style:use-window-font-color="true" loext:opacity="0%" style:font-name="Calibri" fo:font-size="12pt" fo:language="de" fo:country="DE" style:font-name-asian="NSimSun" style:font-size-asian="10.5pt" style:language-asian="ja" style:country-asian="JP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style:font-name="Calibri" fo:font-family="Calibri" style:font-family-generic="swiss" fo:font-size="12pt" fo:font-style="italic" style:font-name-asian="NSimSun" style:font-family-asian="NSimSun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Preformatted_20_Text" style:display-name="Preformatted Text" style:family="paragraph" style:parent-style-name="Standard" style:class="html">
      <style:paragraph-properties fo:margin-top="0mm" fo:margin-bottom="0mm" style:contextual-spacing="false"/>
      <style:text-properties style:font-name="Liberation Mono" fo:font-family="'Liberation Mono'" style:font-family-generic="modern" style:font-pitch="fixed" fo:font-size="10pt" style:font-name-asian="MS Gothic" style:font-family-asian="'MS Gothic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95mm" style:type="center"/>
          <style:tab-stop style:position="190.01m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95mm" style:type="center"/>
          <style:tab-stop style:position="190.01mm" style:type="right"/>
        </style:tab-stops>
      </style:paragraph-properties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2.47mm" fo:margin-bottom="2.12mm" style:contextual-spacing="false"/>
      <style:text-properties style:font-name="Liberation Serif" fo:font-family="'Liberation Serif'" style:font-family-generic="roman" style:font-pitch="variable" fo:font-size="14pt" fo:font-weight="bold" style:font-name-asian="Yu Mincho" style:font-family-asian="'Yu Mincho'" style:font-family-generic-asian="system" style:font-pitch-asian="variable" style:font-size-asian="14pt" style:font-weight-asian="bold" style:font-name-complex="Lucida Sans1" style:font-family-complex="'Lucida Sans'" style:font-family-generic-complex="system" style:font-pitch-complex="variable" style:font-size-complex="14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fo:font-weight="normal" style:font-name-asian="OpenSymbol" style:font-family-asian="OpenSymbol" style:font-charset-asian="x-symbol" style:font-weight-asian="normal" style:font-name-complex="OpenSymbol" style:font-family-complex="OpenSymbol" style:font-charset-complex="x-symbol" style:font-weight-complex="norma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  <style:text-properties fo:font-size="10pt" officeooo:paragraph-rsid="034b9078" style:font-size-asian="10pt" style:font-size-complex="10pt"/>
    </style:style>
    <style:style style:name="MT1" style:family="text">
      <style:text-properties officeooo:rsid="01c8f42b"/>
    </style:style>
    <style:style style:name="MT2" style:family="text">
      <style:text-properties officeooo:rsid="060b5546"/>
    </style:style>
    <style:style style:name="MT3" style:family="text">
      <style:text-properties officeooo:rsid="062efc64"/>
    </style:style>
    <style:style style:name="MT4" style:family="text">
      <style:text-properties officeooo:rsid="063786c3"/>
    </style:style>
    <style:style style:name="MT5" style:family="text">
      <style:text-properties style:font-name="Calibri1"/>
    </style:style>
    <style:style style:name="MT6" style:family="text">
      <style:text-properties style:font-name="Calibri1" officeooo:rsid="034ce1de"/>
    </style:style>
    <style:style style:name="MT7" style:family="text">
      <style:text-properties fo:color="#000000" loext:opacity="100%" style:font-name="Calibri1" style:text-underline-style="none" fo:font-weight="normal" officeooo:rsid="0340907a" style:font-weight-asian="normal" style:font-weight-complex="normal"/>
    </style:style>
    <style:style style:name="MT8" style:family="text">
      <style:text-properties fo:color="#000000" loext:opacity="100%" style:font-name="Calibri1" style:text-underline-style="none" fo:font-weight="normal" officeooo:rsid="034b9078" style:font-weight-asian="normal" style:font-weight-complex="normal"/>
    </style:style>
    <style:style style:name="MT9" style:family="text">
      <style:text-properties fo:color="#000000" loext:opacity="100%" style:font-name="Calibri1" style:text-underline-style="none" fo:font-weight="normal" officeooo:rsid="034ce1de" style:font-weight-asian="normal" style:font-weight-complex="normal"/>
    </style:style>
    <style:style style:name="MT10" style:family="text">
      <style:text-properties fo:color="#000000" loext:opacity="100%" style:font-name="Calibri1"/>
    </style:style>
    <style:style style:name="MT11" style:family="text">
      <style:text-properties fo:color="#000000" loext:opacity="100%" style:font-name="Calibri1" officeooo:rsid="0012935e"/>
    </style:style>
    <style:page-layout style:name="Mpm1">
      <style:page-layout-properties fo:page-width="210.01mm" fo:page-height="297mm" style:num-format="1" style:print-orientation="portrait" fo:margin-top="4.99mm" fo:margin-bottom="4.99mm" fo:margin-left="4.99mm" fo:margin-right="4.99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footnote-max-height="0mm" loext:margin-gutter="0mm">
        <style:columns fo:column-count="1" fo:column-gap="0mm"/>
        <style:footnote-sep style:width="0.18mm" style:distance-before-sep="1.01mm" style:distance-after-sep="1.99mm" style:line-style="solid" style:adjustment="left" style:rel-width="25%" style:color="#000000"/>
      </style:page-layout-properties>
      <style:header-style/>
      <style:footer-style>
        <style:header-footer-properties fo:min-height="3mm" fo:margin-left="0mm" fo:margin-right="0mm" fo:margin-top="1.01m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span text:style-name="MT1">202</text:span><text:span text:style-name="MT2">6</text:span><text:span text:style-name="MT1">-0</text:span><text:span text:style-name="MT3">9</text:span><text:span text:style-name="MT1">-</text:span><text:span text:style-name="MT3">0</text:span><text:span text:style-name="MT4">4</text:span><text:tab/><text:bookmark-start text:name="PageNumWizard_FOOTER_Standard1"/><text:page-number text:select-page="current">1</text:page-number><text:bookmark-end text:name="PageNumWizard_FOOTER_Standard1"/><text:tab/><text:span text:style-name="MT5"> </text:span><text:span text:style-name="MT6">Traveller</text:span><text:span text:style-name="MT7"> </text:span><text:span text:style-name="MT8">Charakterb</text:span><text:span text:style-name="MT9">ogen</text:span><text:span text:style-name="MT10">.</text:span><text:span text:style-name="MT11">odt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date>2026-09-04T13:38:43.927941500</dc:date>
    <meta:editing-duration>P4DT16H13M27S</meta:editing-duration>
    <meta:editing-cycles>1564</meta:editing-cycles>
    <meta:generator>LibreOffice/26.2.1.2$Windows_X86_64 LibreOffice_project/620$Build-2</meta:generator>
    <meta:print-date>2026-08-29T12:02:18.606970900</meta:print-date>
    <meta:printed-by>PDF-Dateien</meta:printed-by>
    <meta:document-statistic meta:table-count="0" meta:image-count="0" meta:object-count="0" meta:page-count="2" meta:paragraph-count="138" meta:word-count="699" meta:character-count="5187" meta:non-whitespace-character-count="3990"/>
  </office:meta>
</office:document-meta>
</file>